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office:version="1.2">
  <office:automatic-styles>
    <style:style style:name="co_cargo" style:family="table-column">
      <style:table-column-properties style:column-width="20.5000cm" fo:break-before="auto"/>
    </style:style>
    <style:style style:name="co_valor" style:family="table-column">
      <style:table-column-properties style:column-width="3.5000cm" fo:break-before="auto"/>
    </style:style>
    <style:style style:name="co_adicional" style:family="table-column">
      <style:table-column-properties style:column-width="5.5000cm" fo:break-before="auto"/>
    </style:style>
    <style:style style:name="ce_cab" style:family="table-cell">
      <style:text-properties fo:font-size="11pt" fo:font-weight="normal"/>
    </style:style>
    <style:style style:name="ce_titulo" style:family="table-cell">
      <style:table-cell-properties fo:wrap-option="wrap" style:vertical-align="top"/>
      <style:text-properties fo:font-size="11pt" fo:font-weight="bold"/>
    </style:style>
    <style:style style:name="ce_depto" style:family="table-cell">
      <style:text-properties fo:font-size="11pt" fo:font-weight="bold"/>
    </style:style>
    <style:style style:name="ce_header" style:family="table-cell">
      <style:table-cell-properties fo:background-color="#c0c0c0"/>
      <style:paragraph-properties fo:text-align="center"/>
      <style:text-properties fo:font-size="11pt" fo:font-weight="bold"/>
    </style:style>
    <style:style style:name="ce_cargo" style:family="table-cell">
      <style:text-properties fo:font-size="11pt" fo:font-weight="normal"/>
    </style:style>
    <style:style style:name="ce_valor" style:family="table-cell">
      <style:paragraph-properties fo:text-align="center"/>
      <style:text-properties fo:font-size="11pt" fo:font-weight="normal"/>
    </style:style>
    <style:style style:name="ce_tnf" style:family="table-cell">
      <style:table-cell-properties fo:wrap-option="wrap" style:vertical-align="top"/>
      <style:text-properties fo:font-size="11pt" fo:font-weight="normal"/>
    </style:style>
    <style:style style:name="ro_titulo" style:family="table-row">
      <style:table-row-properties style:row-height="0.6086cm" style:use-optimal-row-height="false"/>
    </style:style>
    <style:style style:name="ro_fonte" style:family="table-row">
      <style:table-row-properties style:row-height="1.2172cm" style:use-optimal-row-height="false"/>
    </style:style>
    <style:style style:name="ro_notas" style:family="table-row">
      <style:table-row-properties style:row-height="2.4343cm" style:use-optimal-row-height="false"/>
    </style:style>
  </office:automatic-styles>
  <office:body>
    <office:spreadsheet>
      <table:table table:name="Estrutura Remuneratoria">
        <table:table-column table:style-name="co_cargo"/>
        <table:table-column table:style-name="co_valor" table:number-columns-repeated="3"/>
        <table:table-column table:style-name="co_adicional"/>
        <table:table-row>
          <table:table-cell table:style-name="ce_cab" table:number-columns-spanned="5" office:value-type="string">
            <text:p>TRANSPARÊNCIA SENAI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ce_cab" table:number-columns-spanned="5" office:value-type="string">
            <text:p>Data de Emissão: 11/08/2026 03:50:16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ce_cab" table:number-columns-spanned="5" office:value-type="string">
            <text:p>Data de Publicação: 01/01/2023 11:00:00</text:p>
          </table:table-cell>
          <table:covered-table-cell/>
          <table:covered-table-cell/>
          <table:covered-table-cell/>
          <table:covered-table-cell/>
        </table:table-row>
        <table:table-row>
          <table:table-cell/>
        </table:table-row>
        <table:table-row table:style-name="ro_titulo">
          <table:table-cell table:style-name="ce_titulo" table:number-columns-spanned="5" office:value-type="string">
            <text:p>Estrutura Remuneratória - 2023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ce_depto" table:number-columns-spanned="5" office:value-type="string">
            <text:p>SENAI-AL</text:p>
          </table:table-cell>
          <table:covered-table-cell/>
          <table:covered-table-cell/>
          <table:covered-table-cell/>
          <table:covered-table-cell/>
        </table:table-row>
        <table:table-row>
          <table:table-cell/>
        </table:table-row>
        <table:table-row>
          <table:table-cell table:style-name="ce_header" office:value-type="string">
            <text:p>Cargos</text:p>
          </table:table-cell>
          <table:table-cell table:style-name="ce_header" office:value-type="string">
            <text:p>Ponto Inicial (R$)</text:p>
          </table:table-cell>
          <table:table-cell table:style-name="ce_header" office:value-type="string">
            <text:p>Ponto Final (R$)</text:p>
          </table:table-cell>
          <table:table-cell table:style-name="ce_header" office:value-type="string">
            <text:p>Nº de Empregados</text:p>
          </table:table-cell>
          <table:table-cell table:style-name="ce_header" office:value-type="string">
            <text:p>Adicionais Possíveis</text:p>
          </table:table-cell>
        </table:table-row>
        <table:table-row>
          <table:table-cell table:style-name="ce_cargo" office:value-type="string">
            <text:p>ESPECIALISTA EM MEDICINA DO TRABALHO; ESPECIALISTA EM MEDICINA; ESPECIALISTA EM DIREITO</text:p>
          </table:table-cell>
          <table:table-cell table:style-name="ce_valor" office:value-type="string">
            <text:p>25.373</text:p>
          </table:table-cell>
          <table:table-cell table:style-name="ce_valor" office:value-type="string">
            <text:p>45.892</text:p>
          </table:table-cell>
          <table:table-cell table:style-name="ce_valor" office:value-type="string">
            <text:p>1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DVOGADO MASTER</text:p>
          </table:table-cell>
          <table:table-cell table:style-name="ce_valor" office:value-type="string">
            <text:p>22.893</text:p>
          </table:table-cell>
          <table:table-cell table:style-name="ce_valor" office:value-type="string">
            <text:p>41.408</text:p>
          </table:table-cell>
          <table:table-cell table:style-name="ce_valor" office:value-type="string">
            <text:p>0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SUPERINTENDENTE; DIRETOR REGIONAL</text:p>
          </table:table-cell>
          <table:table-cell table:style-name="ce_valor" office:value-type="string">
            <text:p>21.650</text:p>
          </table:table-cell>
          <table:table-cell table:style-name="ce_valor" office:value-type="string">
            <text:p>39.158</text:p>
          </table:table-cell>
          <table:table-cell table:style-name="ce_valor" office:value-type="string">
            <text:p>1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MÉDICO DO TRABALHO MASTER; MÉDICO MASTER</text:p>
          </table:table-cell>
          <table:table-cell table:style-name="ce_valor" office:value-type="string">
            <text:p>18.386</text:p>
          </table:table-cell>
          <table:table-cell table:style-name="ce_valor" office:value-type="string">
            <text:p>33.255</text:p>
          </table:table-cell>
          <table:table-cell table:style-name="ce_valor" office:value-type="string">
            <text:p>0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ESPECIALISTA EM EDUCAÇÃO; ESPECIALISTA EM GESTÃO; ESPECIALISTA EM GESTÃO ESTRATÉGICA; ESPECIALISTA EM MARKETING; ESPECIALISTA EM TI.</text:p>
          </table:table-cell>
          <table:table-cell table:style-name="ce_valor" office:value-type="string">
            <text:p>15.688</text:p>
          </table:table-cell>
          <table:table-cell table:style-name="ce_valor" office:value-type="string">
            <text:p>28.576</text:p>
          </table:table-cell>
          <table:table-cell table:style-name="ce_valor" office:value-type="string">
            <text:p>1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DVOGADO SÊNIOR</text:p>
          </table:table-cell>
          <table:table-cell table:style-name="ce_valor" office:value-type="string">
            <text:p>15.574</text:p>
          </table:table-cell>
          <table:table-cell table:style-name="ce_valor" office:value-type="string">
            <text:p>28.169</text:p>
          </table:table-cell>
          <table:table-cell table:style-name="ce_valor" office:value-type="string">
            <text:p>1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ESPECIALISTA EM ENGENHARIA CIVIL; ESPECIALISTA EM ENGENHARIA DE SEGURANÇA DO TRABALHO; ESPECIALISTA EM ENGENHARIA MECÂNICA.</text:p>
          </table:table-cell>
          <table:table-cell table:style-name="ce_valor" office:value-type="string">
            <text:p>15.041</text:p>
          </table:table-cell>
          <table:table-cell table:style-name="ce_valor" office:value-type="string">
            <text:p>27.206</text:p>
          </table:table-cell>
          <table:table-cell table:style-name="ce_valor" office:value-type="string">
            <text:p>1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MÉDICO DO TRABALHO SÊNIOR; MÉDICO SÊNIOR</text:p>
          </table:table-cell>
          <table:table-cell table:style-name="ce_valor" office:value-type="string">
            <text:p>13.323</text:p>
          </table:table-cell>
          <table:table-cell table:style-name="ce_valor" office:value-type="string">
            <text:p>24.098</text:p>
          </table:table-cell>
          <table:table-cell table:style-name="ce_valor" office:value-type="string">
            <text:p>1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ENGENHEIRO CIVIL; ENGENHEIRO DE SEGURANÇA DO TRABALHO; ENGENHEIRO MECÂNICO.</text:p>
          </table:table-cell>
          <table:table-cell table:style-name="ce_valor" office:value-type="string">
            <text:p>10.902</text:p>
          </table:table-cell>
          <table:table-cell table:style-name="ce_valor" office:value-type="string">
            <text:p>19.719</text:p>
          </table:table-cell>
          <table:table-cell table:style-name="ce_valor" office:value-type="string">
            <text:p>0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DVOGADO PLENO</text:p>
          </table:table-cell>
          <table:table-cell table:style-name="ce_valor" office:value-type="string">
            <text:p>10.594</text:p>
          </table:table-cell>
          <table:table-cell table:style-name="ce_valor" office:value-type="string">
            <text:p>19.162</text:p>
          </table:table-cell>
          <table:table-cell table:style-name="ce_valor" office:value-type="string">
            <text:p>0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MÉDICO DO TRABALHO PLENO; MÉDICO PLENO</text:p>
          </table:table-cell>
          <table:table-cell table:style-name="ce_valor" office:value-type="string">
            <text:p>9.654</text:p>
          </table:table-cell>
          <table:table-cell table:style-name="ce_valor" office:value-type="string">
            <text:p>16.462</text:p>
          </table:table-cell>
          <table:table-cell table:style-name="ce_valor" office:value-type="string">
            <text:p>0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NALISTA COMERCIAL MASTER; ANALISTA DE COMPLIANCE MASTER; ANALISTA DE GENTE E CULTURA MASTER; ANALISTA DE GESTÃO ESTRATÉGICA MASTER ; ANALISTA DE INOVAÇÃO MASTER; ANALISTA DE MARKETING MASTER; ANALISTA DE NEGÓCIOS MASTER; ANALISTA DE SISTEMAS MASTER; ANALISTA DE SUPORTE TI MASTER; ANALISTA DE INTELIGÊNCIA DE MERCADO MASTER; ANALISTA DE PRODUTO MASTER; CIENTISTA DE DADOS MASTER; CONTADOR MASTER; DENTISTA MASTER; FISIOTERAPEUTA MASTER; FONOAUDIÓLOGO MASTER; JORNALISTA MASTER; NUTRICIONISTA MASTER; ORIENTADOR EDUCACIONAL MASTER; PEDAGOGO MASTER; PREPARADOR FÍSICO MASTER; PSICÓLOGO SÊNIOR; REDATOR MASTER; SECRETÁRIA EXECUTIVA MASTER. SECRETÁRIO ESCOLAR MASTER</text:p>
          </table:table-cell>
          <table:table-cell table:style-name="ce_valor" office:value-type="string">
            <text:p>8.256</text:p>
          </table:table-cell>
          <table:table-cell table:style-name="ce_valor" office:value-type="string">
            <text:p>14.932</text:p>
          </table:table-cell>
          <table:table-cell table:style-name="ce_valor" office:value-type="string">
            <text:p>5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DVOGADO JÚNIOR</text:p>
          </table:table-cell>
          <table:table-cell table:style-name="ce_valor" office:value-type="string">
            <text:p>7.207</text:p>
          </table:table-cell>
          <table:table-cell table:style-name="ce_valor" office:value-type="string">
            <text:p>13.036</text:p>
          </table:table-cell>
          <table:table-cell table:style-name="ce_valor" office:value-type="string">
            <text:p>0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MÉDICO DO TRABALHO JÚNIOR; MÉDICO JÚNIOR</text:p>
          </table:table-cell>
          <table:table-cell table:style-name="ce_valor" office:value-type="string">
            <text:p>6.996</text:p>
          </table:table-cell>
          <table:table-cell table:style-name="ce_valor" office:value-type="string">
            <text:p>12.654</text:p>
          </table:table-cell>
          <table:table-cell table:style-name="ce_valor" office:value-type="string">
            <text:p>0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INSTRUTOR IV; CONSULTOR IV; PROGRAMADOR IV.</text:p>
          </table:table-cell>
          <table:table-cell table:style-name="ce_valor" office:value-type="string">
            <text:p>6.618</text:p>
          </table:table-cell>
          <table:table-cell table:style-name="ce_valor" office:value-type="string">
            <text:p>11.970</text:p>
          </table:table-cell>
          <table:table-cell table:style-name="ce_valor" office:value-type="string">
            <text:p>1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NALISTA AMBIENTAL MASTER; ANALISTA COMERCIAL SÊNIOR; ANALISTA DE COMPLIANCE SÊNIOR; ANALISTA DE GENTE E CULTURA SÊNIOR; ANALISTA DE GESTÃO ESTRATÉGICA SÊNIOR; ANALISTA DE INFRAESTRUTURA  MASTER; ANALISTA DE INOVAÇÃO SÊNIOR; ANALISTA DE MARKETING SÊNIOR; ANALISTA DE NEGÓCIOS SÊNIOR; ANALISTA DE REQUISITOS EM PROCESSOS MASTER; ANALISTA DE SISTEMAS SÊNIOR; ANALISTA DE SUPORTE TI SÊNIOR; ANALISTA DE INTELIGÊNCIA DE MERCADO SÊNIOR; ANALISTA DE PRODUTO SÊNIOR; ANALISTA MASTER; ARQUITETO; ASSISTENTE SOCIAL MASTER; BIBLIOTECÁRIO MASTER; CIENTISTA DE DADOS SÊNIOR;  ORIENTADOR EDUCACIONAL SÊNIOR; PEDAGOGO SÊNIOR; PSICOPEDAGOGO MASTER; REDATOR SÊNIOR.</text:p>
          </table:table-cell>
          <table:table-cell table:style-name="ce_valor" office:value-type="string">
            <text:p>6.449</text:p>
          </table:table-cell>
          <table:table-cell table:style-name="ce_valor" office:value-type="string">
            <text:p>11.665</text:p>
          </table:table-cell>
          <table:table-cell table:style-name="ce_valor" office:value-type="string">
            <text:p>4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NALISTA AMBIENTAL SÊNIOR; ANALISTA COMERCIAL PLENO; ANALISTA DE COMPLIANCE PLENO; ANALISTA DE GENTE E CULTURA PLENO; ANALISTA DE GESTÃO ESTRATÉGICA PLENO; ANALISTA DE INFRAESTRUTURA  SÊNIOR; ANALISTA DE INOVAÇÃO PLENO; ANALISTA DE MARKETING PLENO; ANALISTA DE NEGÓCIOS PLENO; ANALISTA DE REQUISITOS EM PROCESSOS SÊNIOR; ANALISTA DE SISTEMAS PLENO; ANALISTA DE SUPORTE TI PLENO; ANALISTA DE INTELIGÊNCIA DE MERCADO PLENO; ANALISTA DE PRODUTO PLENO; ANALISTA SÊNIOR; ASSISTENTE SOCIAL SÊNIOR; BIBLIOTECÁRIO SÊNIOR; CIENTISTA DE DADOS PLENO; CONTADOR SÊNIOR; DENTISTA SÊNIOR; FISIOTERAPEUTA SÊNIOR; FONOAUDIÓLOGO SÊNIOR; JORNALISTA SÊNIOR; NUTRICIONISTA SÊNIOR; ORIENTADOR EDUCACIONAL PLENO; PEDAGOGO PLENO; PREPARADOR FÍSICO SÊNIOR; PSICÓLOGO SÊNIOR; PSICOPEDAGOGO SÊNIOR; REDATOR PLENO; SECRETÁRIA EXECUTIVA SÊNIOR; SECRETÁRIO ESCOLAR SÊNIOR.</text:p>
          </table:table-cell>
          <table:table-cell table:style-name="ce_valor" office:value-type="string">
            <text:p>5.038</text:p>
          </table:table-cell>
          <table:table-cell table:style-name="ce_valor" office:value-type="string">
            <text:p>9.113</text:p>
          </table:table-cell>
          <table:table-cell table:style-name="ce_valor" office:value-type="string">
            <text:p>29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SSISTENTE DE MARKETING IV; ASSISTENTE CONTÁBIL IV; ASSISTENTE DE DEPARTAMENTO DE PESSOAL IV; ASSISTENTE DE GESTÃO ESTRATÉGICA IV; ASSISTENTE DE GENTE E CULTURA IV; ASSISTENTE DE PROCESSOS IV; ASSISTENTE DE EXPERIÊNCIA DO CLIENTE IV; ENCARREGADO DE ÁREA; INSTRUTOR III; CONSULTOR III; TÉCNICO DE INFORMÁTICA IV; TÉCNICO DE LABORATÓRIO IV; TÉCNICO DE SEGURANÇA NO TRABALHO IV; TÉCNICO EM RADIOLOGIA II, PROGRAMADOR III.</text:p>
          </table:table-cell>
          <table:table-cell table:style-name="ce_valor" office:value-type="string">
            <text:p>4.795</text:p>
          </table:table-cell>
          <table:table-cell table:style-name="ce_valor" office:value-type="string">
            <text:p>8.674</text:p>
          </table:table-cell>
          <table:table-cell table:style-name="ce_valor" office:value-type="string">
            <text:p>6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ENFERMEIRO DO TRABALHO</text:p>
          </table:table-cell>
          <table:table-cell table:style-name="ce_valor" office:value-type="string">
            <text:p>4.318</text:p>
          </table:table-cell>
          <table:table-cell table:style-name="ce_valor" office:value-type="string">
            <text:p>7.810</text:p>
          </table:table-cell>
          <table:table-cell table:style-name="ce_valor" office:value-type="string">
            <text:p>0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NALISTA AMBIENTAL PLENO; ANALISTA COMERCIAL JÚNIOR; ANALISTA DE COMPLIANCE JÚNIOR; ANALISTA DE GENTE E CULTURA JÚNIOR; ANALISTA DE GESTÃO ESTRATÉGICA JÚNIOR; ANALISTA DE INFRAESTRUTURA  PLENO; ANALISTA DE INOVAÇÃO JÚNIOR; ANALISTA DE MARKETING JÚNIOR; ANALISTA DE NEGÓCIOS JÚNIOR; ANALISTA DE REQUISITOS EM PROCESSOS PLENO; ANALISTA DE SISTEMAS JÚNIOR; ANALISTA DE SUPORTE TI JÚNIOR; ANALISTA DE INTELIGÊNCIA DE MERCADO JÚNIOR; ANALISTA DE PRODUTO JÚNIOR; ANALISTA PLENO; ASSISTENTE SOCIAL PLENO; BIBLIOTECÁRIO PLENO; CIENTISTA DE DADOS JÚNIOR; CONTADOR PLENO; DENTISTA PLENO; FISIOTERAPEUTA PLENO; FONOAUDIÓLOGO PLENO; JORNALISTA PLENO; NUTRICIONISTA PLENO; ORIENTADOR EDUCACIONAL JÚNIOR; PEDAGOGO JÚNIOR; PREPARADOR FÍSICO PLENO; PSICÓLOGO PLENO; PSICOPEDAGOGO PLENO; REDATOR JÚNIOR; SECRETÁRIA EXECUTIVA PLENO; SECRETÁRIO ESCOLAR PLENO.</text:p>
          </table:table-cell>
          <table:table-cell table:style-name="ce_valor" office:value-type="string">
            <text:p>3.936</text:p>
          </table:table-cell>
          <table:table-cell table:style-name="ce_valor" office:value-type="string">
            <text:p>7.119</text:p>
          </table:table-cell>
          <table:table-cell table:style-name="ce_valor" office:value-type="string">
            <text:p>38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CONSULTOR DE VENDAS IV; AGENTE DE MANUTENÇÃO IV; ASSISTENTE DE MARKETING III; ASSISTENTE CONTÁBIL III; ASSISTENTE DE DEPARTAMENTO DE PESSOAL III; ASSISTENTE DE GESTÃO ESTRATÉGICA III;  ASSISTENTE DE GENTE E CULTURA III; ASSISTENTE DE PROCESSOS III; ASSISTENTE DE EXPERIÊNCIA DO CLIENTE III; ATOR II; INSTRUTOR II; CONSULTOR II;  TÉCNICO DE EDIFICAÇÕES IV; TÉCNICO DE ELETROTÉCNICA IV; TÉCNICO DE LABORATÓRIO III; TÉCNICO DE SEGURANÇA NO TRABALHO III; TÉCNICO EM RADIOLOGIA I; PROGRAMADOR II.</text:p>
          </table:table-cell>
          <table:table-cell table:style-name="ce_valor" office:value-type="string">
            <text:p>3.840</text:p>
          </table:table-cell>
          <table:table-cell table:style-name="ce_valor" office:value-type="string">
            <text:p>6.945</text:p>
          </table:table-cell>
          <table:table-cell table:style-name="ce_valor" office:value-type="string">
            <text:p>36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MESTRE DE OBRA</text:p>
          </table:table-cell>
          <table:table-cell table:style-name="ce_valor" office:value-type="string">
            <text:p>3.131</text:p>
          </table:table-cell>
          <table:table-cell table:style-name="ce_valor" office:value-type="string">
            <text:p>3.625</text:p>
          </table:table-cell>
          <table:table-cell table:style-name="ce_valor" office:value-type="string">
            <text:p>2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TÉCNICO EM ENFERMAGEM; TÉCNICO EM ENFERMAGEM DO TRABALHO</text:p>
          </table:table-cell>
          <table:table-cell table:style-name="ce_valor" office:value-type="string">
            <text:p>3.023</text:p>
          </table:table-cell>
          <table:table-cell table:style-name="ce_valor" office:value-type="string">
            <text:p>5.467</text:p>
          </table:table-cell>
          <table:table-cell table:style-name="ce_valor" office:value-type="string">
            <text:p>0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NALISTA AMBIENTAL JÚNIOR; ANALISTA DE INFRAESTRUTURA JÚNIOR; ANALISTA DE REQUISITOS EM PROCESSOS JÚNIOR; ANALISTA JÚNIOR; ASSISTENTE SOCIAL JÚNIOR; BIBLIOTECÁRIO JÚNIOR; CONTADOR JÚNIOR; DENTISTA JÚNIOR; FISIOTERAPEUTA JÚNIOR; FONOAUDIÓLOGO JÚNIOR; JORNALISTA JÚNIOR; NUTRICIONISTA JÚNIOR; PREPARADOR FÍSICO JÚNIOR; PSICÓLOGO JÚNIOR; PSICOPEDAGOGO JÚNIOR; SECRETÁRIA EXECUTIVA JÚNIOR; SECRETÁRIO ESCOLAR JÚNIOR.</text:p>
          </table:table-cell>
          <table:table-cell table:style-name="ce_valor" office:value-type="string">
            <text:p>3.075</text:p>
          </table:table-cell>
          <table:table-cell table:style-name="ce_valor" office:value-type="string">
            <text:p>5.561</text:p>
          </table:table-cell>
          <table:table-cell table:style-name="ce_valor" office:value-type="string">
            <text:p>12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CONSULTOR DE VENDAS III; AGENTE DE MANUTENÇÃO III; ASSISTENTE ADMINISTRATIVO IV; ASSISTENTE DE MARKETING II; ASSISTENTE CONTÁBIL II; ASSISTENTE DE DEPARTAMENTO DE PESSOAL II; ASSISTENTE DE GESTÃO ESTRATÉGICA II; ASSISTENTE DE GENTE E CULTURA II; ASSISTENTE DE PROCESSOS II; ASSISTENTE DE EXPERIÊNCIA DO CLIENTE II; ATOR I; DESIGNER GRÁFICO; DIAGRAMADOR; INSTRUTOR I; CONSULTOR I; SECRETÁRIA IV; TÉCNICO DE EDIFICAÇÕES III; TÉCNICO DE ELETROTÉCNICA III;TÉCNICO DE INFORMÁTICA III; TÉCNICO DE LABORATÓRIO II; TÉCNICO DE SEGURANÇA NO TRABALHO II; COMPRADOR IV; ASSISTENTE DE CADASTRO IV; PROGRAMADOR I.</text:p>
          </table:table-cell>
          <table:table-cell table:style-name="ce_valor" office:value-type="string">
            <text:p>3.075</text:p>
          </table:table-cell>
          <table:table-cell table:style-name="ce_valor" office:value-type="string">
            <text:p>5.561</text:p>
          </table:table-cell>
          <table:table-cell table:style-name="ce_valor" office:value-type="string">
            <text:p>103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CONSULTOR DE VENDAS II; AGENTE DE MANUTENÇÃO II; ASSISTENTE ADMINISTRATIVO III; ASSISTENTE DE MARKETING I; ASSISTENTE CONTÁBIL I; ASSISTENTE DE DEPARTAMENTO DE PESSOAL I; ASSISTENTE DE GESTÃO ESTRATÉGICA I; ASSISTENTE DE GENTE E CULTURA I; ASSISTENTE DE PROCESSOS I; ASSISTENTE DE EXPERIÊNCIA DO CLIENTE I; INTÉRPRETE DE LIBRAS; SECRETÁRIA III; SECRETÁRIO ESCOLAR; TÉCNICO DE EDIFICAÇÕES II; TÉCNICO DE ELETROTÉCNICA II; TÉCNICO DE INFORMÁTICA II; TÉCNICO DE LABORATÓRIO I; TÉCNICO DE SEGURANÇA NO TRABALHO I; COMPRADOR III; ASSISTENTE DE CADASTRO III. ASSISTENTE TÉCNICO; TÉCNICO DE NÍVEL UNIVERSITÁRIO PLENO.</text:p>
          </table:table-cell>
          <table:table-cell table:style-name="ce_valor" office:value-type="string">
            <text:p>2.587</text:p>
          </table:table-cell>
          <table:table-cell table:style-name="ce_valor" office:value-type="string">
            <text:p>4.678</text:p>
          </table:table-cell>
          <table:table-cell table:style-name="ce_valor" office:value-type="string">
            <text:p>18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MESTRE DE CARPINTARIA</text:p>
          </table:table-cell>
          <table:table-cell table:style-name="ce_valor" office:value-type="string">
            <text:p>2.196</text:p>
          </table:table-cell>
          <table:table-cell table:style-name="ce_valor" office:value-type="string">
            <text:p>2.542</text:p>
          </table:table-cell>
          <table:table-cell table:style-name="ce_valor" office:value-type="string">
            <text:p>0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CONSULTOR DE VENDAS I; AGENTE DE MANUTENÇÃO I; ASSISTENTE ADMINISTRATIVO II; ASSISTENTE COMERCIAL IV; SECRETÁRIA II; TÉCNICO DE EDIFICAÇÕES I; TÉCNICO DE ELETROTÉCNICA I; TÉCNICO DE INFORMÁTICA I; COMPRADOR II; ASSISTENTE DE CADASTRO II.</text:p>
          </table:table-cell>
          <table:table-cell table:style-name="ce_valor" office:value-type="string">
            <text:p>2.176</text:p>
          </table:table-cell>
          <table:table-cell table:style-name="ce_valor" office:value-type="string">
            <text:p>3.936</text:p>
          </table:table-cell>
          <table:table-cell table:style-name="ce_valor" office:value-type="string">
            <text:p>13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ENCANADOR; ENCARREGADO; ELETRICISTA.</text:p>
          </table:table-cell>
          <table:table-cell table:style-name="ce_valor" office:value-type="string">
            <text:p>2.006</text:p>
          </table:table-cell>
          <table:table-cell table:style-name="ce_valor" office:value-type="string">
            <text:p>2.322</text:p>
          </table:table-cell>
          <table:table-cell table:style-name="ce_valor" office:value-type="string">
            <text:p>1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SSISTENTE ADMINISTRATIVO I; ASSISTENTE COMERCIAL III; DIGITADOR; MOTORISTA; SECRETÁRIA I; COMPRADOR I; ASSISTENTE DE CADASTRO I.</text:p>
          </table:table-cell>
          <table:table-cell table:style-name="ce_valor" office:value-type="string">
            <text:p>1.831</text:p>
          </table:table-cell>
          <table:table-cell table:style-name="ce_valor" office:value-type="string">
            <text:p>3.311</text:p>
          </table:table-cell>
          <table:table-cell table:style-name="ce_valor" office:value-type="string">
            <text:p>27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LMOXARIFE; SOLDADOR.</text:p>
          </table:table-cell>
          <table:table-cell table:style-name="ce_valor" office:value-type="string">
            <text:p>1.812</text:p>
          </table:table-cell>
          <table:table-cell table:style-name="ce_valor" office:value-type="string">
            <text:p>2.098</text:p>
          </table:table-cell>
          <table:table-cell table:style-name="ce_valor" office:value-type="string">
            <text:p>1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PONTADOR; PEDREIRO; ARMADOR; CARPINTEIRO; PINTOR.</text:p>
          </table:table-cell>
          <table:table-cell table:style-name="ce_valor" office:value-type="string">
            <text:p>1.588</text:p>
          </table:table-cell>
          <table:table-cell table:style-name="ce_valor" office:value-type="string">
            <text:p>1.839</text:p>
          </table:table-cell>
          <table:table-cell table:style-name="ce_valor" office:value-type="string">
            <text:p>5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SSISTENTE COMERCIAL II; AUXILIAR ADMINISTRATIVO; AUXILIAR COMERCIAL; AUXILIAR DE LABORATÓRIO; AUXILIAR DE SAÚDE BUCAL; FISCAL DE DISCIPLINA; OPERADOR DE ACABAMENTO GRÁFICO; OPERADOR DE CONTACT CENTER; RECEPCIONISTA; AUXILIAR DE ENFERMAGEM DO TRABALHO.</text:p>
          </table:table-cell>
          <table:table-cell table:style-name="ce_valor" office:value-type="string">
            <text:p>1.466</text:p>
          </table:table-cell>
          <table:table-cell table:style-name="ce_valor" office:value-type="string">
            <text:p>2.651</text:p>
          </table:table-cell>
          <table:table-cell table:style-name="ce_valor" office:value-type="string">
            <text:p>42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JUDANTE PRÁTICO; BETONEIRO.</text:p>
          </table:table-cell>
          <table:table-cell table:style-name="ce_valor" office:value-type="string">
            <text:p>1.320</text:p>
          </table:table-cell>
          <table:table-cell table:style-name="ce_valor" office:value-type="string">
            <text:p>1.408</text:p>
          </table:table-cell>
          <table:table-cell table:style-name="ce_valor" office:value-type="string">
            <text:p>4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SERVENTE</text:p>
          </table:table-cell>
          <table:table-cell table:style-name="ce_valor" office:value-type="string">
            <text:p>1.320</text:p>
          </table:table-cell>
          <table:table-cell table:style-name="ce_valor" office:value-type="string">
            <text:p>1.320</text:p>
          </table:table-cell>
          <table:table-cell table:style-name="ce_valor" office:value-type="string">
            <text:p>5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SSISTENTE COMERCIAL I; AUXILIAR DE MANUTENÇÃO; AUXILIAR DE SERVIÇOS GERAIS; JARDINEIRO; PORTEIRO. AUXILIAR DE APOIO.</text:p>
          </table:table-cell>
          <table:table-cell table:style-name="ce_valor" office:value-type="string">
            <text:p>1.283</text:p>
          </table:table-cell>
          <table:table-cell table:style-name="ce_valor" office:value-type="string">
            <text:p>2.320</text:p>
          </table:table-cell>
          <table:table-cell table:style-name="ce_valor" office:value-type="string">
            <text:p>13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APRENDIZ; JOVEM APRENDIZ</text:p>
          </table:table-cell>
          <table:table-cell table:style-name="ce_valor" office:value-type="string">
            <text:p>660</text:p>
          </table:table-cell>
          <table:table-cell table:style-name="ce_valor" office:value-type="string">
            <text:p>660</text:p>
          </table:table-cell>
          <table:table-cell table:style-name="ce_valor" office:value-type="string">
            <text:p>0</text:p>
          </table:table-cell>
          <table:table-cell table:style-name="ce_valor" office:value-type="string">
            <text:p/>
          </table:table-cell>
        </table:table-row>
        <table:table-row>
          <table:table-cell table:style-name="ce_cargo" office:value-type="string">
            <text:p>INSTRUTOR HORISTA; PROFESSOR HORISTA</text:p>
          </table:table-cell>
          <table:table-cell table:style-name="ce_valor" office:value-type="string">
            <text:p>30</text:p>
          </table:table-cell>
          <table:table-cell table:style-name="ce_valor" office:value-type="string">
            <text:p>42</text:p>
          </table:table-cell>
          <table:table-cell table:style-name="ce_valor" office:value-type="string">
            <text:p>38</text:p>
          </table:table-cell>
          <table:table-cell table:style-name="ce_valor" office:value-type="string">
            <text:p/>
          </table:table-cell>
        </table:table-row>
        <table:table-row>
          <table:table-cell/>
        </table:table-row>
        <table:table-row table:style-name="ro_fonte">
          <table:table-cell table:style-name="ce_tnf" table:number-columns-spanned="5" office:value-type="string">
            <text:p>Fonte: <text:line-break/>Senai - AL</text:p>
          </table:table-cell>
          <table:covered-table-cell/>
          <table:covered-table-cell/>
          <table:covered-table-cell/>
          <table:covered-table-cell/>
        </table:table-row>
        <table:table-row table:style-name="ro_notas">
          <table:table-cell table:style-name="ce_tnf" table:number-columns-spanned="5" office:value-type="string">
            <text:p>Notas: <text:line-break/>É considerado adicional de remuneração o adicional por tempo de serviço. As possibilidades crescimento na carreira são: mérito e promoção. O Diretor Regional do SENAI é também Superintendente do SESI e percebe, pelas duas funções, salário único que é rateado entre as duas casas</text:p>
          </table:table-cell>
          <table:covered-table-cell/>
          <table:covered-table-cell/>
          <table:covered-table-cell/>
          <table:covered-table-cell/>
        </table:table-row>
      </table:table>
    </office:spreadsheet>
  </office:body>
</office:document-content>
</file>