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svg="urn:oasis:names:tc:opendocument:xmlns:svg-compatible:1.0" office:version="1.2">
  <office:font-face-decls>
    <style:font-face style:name="Arial" svg:font-family="Arial" style:font-family-generic="swiss" style:font-pitch="variable"/>
  </office:font-face-decls>
  <office:automatic-styles>
    <style:style style:name="co1" style:family="table-column">
      <style:table-column-properties style:column-width="12cm" fo:break-before="auto"/>
    </style:style>
    <style:style style:name="co2" style:family="table-column">
      <style:table-column-properties style:column-width="3.0000cm" fo:break-before="auto"/>
    </style:style>
    <style:style style:name="ce_entidade" style:family="table-cell">
      <style:text-properties fo:font-family="Arial" style:font-name="Arial" fo:font-size="20pt" fo:font-weight="bold" style:font-name-asian="Arial" style:font-size-asian="20pt" style:font-weight-asian="bold" style:font-name-complex="Arial" style:font-size-complex="20pt" style:font-weight-complex="bold"/>
    </style:style>
    <style:style style:name="ce_date" style:family="table-cell">
      <style:text-properties fo:font-family="Arial" style:font-name="Arial" fo:font-size="11pt" fo:font-weight="normal" style:font-name-asian="Arial" style:font-size-asian="11pt" style:font-weight-asian="normal" style:font-name-complex="Arial" style:font-size-complex="11pt" style:font-weight-complex="normal"/>
    </style:style>
    <style:style style:name="ce_titulo" style:family="table-cell">
      <style:table-cell-properties fo:wrap-option="wrap" style:vertical-align="top"/>
      <style:text-properties fo:font-family="Arial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_depto" style:family="table-cell">
      <style:text-properties fo:font-family="Arial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_header" style:family="table-cell">
      <style:table-cell-properties fo:background-color="#c0c0c0"/>
      <style:paragraph-properties fo:text-align="center"/>
      <style:text-properties fo:font-family="Arial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_member" style:family="table-cell">
      <style:text-properties fo:font-family="Arial"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ce_tnf" style:family="table-cell">
      <style:table-cell-properties fo:wrap-option="wrap" style:vertical-align="top"/>
      <style:text-properties fo:font-family="Arial"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ro_titulo" style:family="table-row">
      <style:table-row-properties style:row-height="0.7056cm" style:use-optimal-row-height="false"/>
    </style:style>
    <style:style style:name="ro_fonte" style:family="table-row">
      <style:table-row-properties style:row-height="0.8467cm" style:use-optimal-row-height="false"/>
    </style:style>
    <style:style style:name="ro_notas" style:family="table-row">
      <style:table-row-properties style:row-height="0.8467cm" style:use-optimal-row-height="false"/>
    </style:style>
    <style:style style:name="ro_analise" style:family="table-row">
      <style:table-row-properties style:row-height="0.4234cm" style:use-optimal-row-height="false"/>
    </style:style>
  </office:automatic-styles>
  <office:body>
    <office:spreadsheet>
      <table:table table:name="Membros do Corpo Tecnico">
        <table:table-column table:style-name="co1"/>
        <table:table-column table:style-name="co2"/>
        <table:table-row>
          <table:table-cell table:style-name="ce_entidade" office:value-type="string">
            <text:p>Transparência SENAI</text:p>
          </table:table-cell>
        </table:table-row>
        <table:table-row>
          <table:table-cell table:style-name="ce_date" office:value-type="string">
            <text:p>Data de emissão: 11/08/2026 03:50:06</text:p>
          </table:table-cell>
        </table:table-row>
        <table:table-row>
          <table:table-cell table:style-name="ce_date" office:value-type="string">
            <text:p>Data de publicação: 01/01/2023 11:00:00</text:p>
          </table:table-cell>
        </table:table-row>
        <table:table-row>
          <table:table-cell/>
        </table:table-row>
        <table:table-row table:style-name="ro_titulo">
          <table:table-cell table:style-name="ce_titulo" office:value-type="string">
            <text:p>Membros do Corpo Técnico - 2023</text:p>
          </table:table-cell>
        </table:table-row>
        <table:table-row>
          <table:table-cell table:style-name="ce_depto" office:value-type="string">
            <text:p>Departamento Regional - SENAI-AL</text:p>
          </table:table-cell>
        </table:table-row>
        <table:table-row>
          <table:table-cell/>
        </table:table-row>
        <table:table-row>
          <table:table-cell table:style-name="ce_header" office:value-type="string">
            <text:p>Nome dos Empregados</text:p>
          </table:table-cell>
          <table:table-cell table:style-name="ce_header" office:value-type="string">
            <text:p>Cargos</text:p>
          </table:table-cell>
        </table:table-row>
        <table:table-row>
          <table:table-cell table:style-name="ce_member" office:value-type="string">
            <text:p>WALTER DE MELO AURELIA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ALKYRIA BENTO BERNARD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AGNER MELO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YJILLA ROBERTHA GOMES DA SILVA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RIANO NASCIMENTO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RIANA MATOS CARDOS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RIANA DE BARROS PEREIRA OMEN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RIAN RODRIGO VIEIRA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DEMILDO COSTA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ISSON SILVA DE MORAI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ISSON SANDES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INE SILVA DE ALCANTARA MO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INE ESPINDOLA VIEIRA DA CRU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SSANDRO ARAUJO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SANDRO ALVES MARTIN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ANDRO COSTA SILV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ANDRE HENRIQUE LOPES BARBOSA CRU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ANDRE CRUZ DE VASCONCEL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 SANDRO GOMES DE ALMEIDA FREIT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X ROSEND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ESSANDRA LIMA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ISLAN GALDIN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ILTON SILV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GEVAL RODRIGUES DORI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RTHUR BARBOSA VIANA DA ROCH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RIANE MARI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RIANA DA SILVA BAR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PARECIDO BATIST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TONIO PEREIRA LOPES N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TONIO MARCOS BARBOZA DA SILVA SEGUN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TONIO DOS SANTOS RAM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TONIO DELMIR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TONIO ANCELMO DE CERQUEIRA N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NE CAROLINE ALBUQUERQUE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GELICA VERONICA D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W LUCAS SOUZA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SSA SOUZA GALVA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A PATRICIA BEZERRA ALVES FERNAND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NASCIMENT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MENDONÇA FERNANDE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LEONCIO DA SILVA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JOSE GALIN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FRANCISCO DE ARAUJO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RE BARROS FLORENCI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ERSON WENDEL ADELIN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ERSON RUFINO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ERSON D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DERSON D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PAULA PE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PAULA DA CONCEIÇAO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MARIA BARRETO LU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CRISTINA DA SILVA SANTOS BOMFIM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CLAUDIA MACEDO DE BRITO VASCONCEL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NA CAROLINA DA SILVA MEDEI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MANDA DUE FAGUNDES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LYNE MARCIA CARNAUBA BALB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UARDO MONTEIRO CERQU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UARDO BRUNO NUNE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SON ADELSON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NILSON TERTO LIN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MILSON DE MENEZES DI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JANNE FERREIR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JANE DA SILVA SANTAN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IVAN ALVES DO NASCIMENTO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ELSON RUMAO DE MENDON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JALMA MENDONCA MAIA NOBR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IOCENIO ELIAS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ILYANNE FERREIRA TAVA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IEGO URSULIN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YSE OLIVEIRA DA SILVA FARI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VI WALISSON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RLAN CARLOS DA SILVA NASCIMEN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NIELLA COSTA DE MIRAN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NIELE BARBOSA PAULINO DE ALMEI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NIELA DE ARAUJO FREITAS GAI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NIEL DA SILVA GOM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DAMARES SANTOS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YNTHIA MONIQUE DA SILVA GA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RISTOVAO VICENTE BEZERRA*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RISTINE GONÇALVES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RISTIANE VIEIRA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RISTIANE MORGADO DE MEL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RISTIANA CANDID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EVERTON REIS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EITON RODRIGO BUARQUE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YTON DA ROCHA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UDIA PATRICIA ALBUQUERQUE DE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UDIA BEATRIZ LOPES ALMEI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UDENOR ARCANJO DOS SANTOS NET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UDEMIR FRANCISC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UDEFESSON ALEX SILV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LAILTON VITAL DEOLIN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ICERO RONALDO DE SIQUEIR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HAVELE LEILA MARQUES DA SILVA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HARLES ANDERSON DE OLIVEIRA ALENCA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UA RUDA FERNANDES GOM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OLINE SIMOES GONCALVES CAST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OLINA ROMARIZ PONT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OLINA GIULIANA DA SILVA DE MEL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WILTON FONSECA VASCONCELOS DE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JOSE VICENTE GODOI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HENRIQUE JOAZEIRO ARRUDA DE CARVA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EDUARDO PIMENTEL DE ALENCA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EDUARDO DO NASCIMENTO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EDUARDO DE ALBUQUERQUE VASCONCELOS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DAVID VERAS SILVE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DANIEL CARNEIR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RLOS ALBERTO PACHECO PA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MILA NAVARRO PAUL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CAHYO DANIEL DA COSTA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RUNO RAPHAEL FERREIRA DE PORTELA MA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RUNO MATHEUS TEIX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RUNO GOMES DE BARROS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RUNO CANAVARRO OSORIO DE BAR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RUNA MOREIRA DE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IANCA MARIA DE ALMEIDA BAR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EATRIZ DE LIM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ARTOLOMEU PEREIRA VI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BARBARA ALEXANDRINA BRANDAO VILELA BAS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YMINA NATHANA BRANDAO MADEIRO SCAL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TAHUALPA BASTOS LELI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RTHUR MIGUEL BARROS RODRIGU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ARTHUR DAVID RODRIGUES DE SOUZ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ONARDO HENRIQUE DOS ANJ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ONALDO PEDRO DE OLIVEIRA N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ILANE CONCEICAO DA SILVA L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DA AMERICO DE MAC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ANDRO CICER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AURA LUIZA ASSI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AUANNY RODRIGUES BARR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ARISSA CASADO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AIS AUTO DE ALBUQUERQU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AILTON OLIVEIRA SOUZA**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LEDSON OLIVEIR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LEBER JEAN LEITE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ELLY EMANUELE DE BARROS ACIOLI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AYE TUANN VIEIRA DE HOLAN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ARINA EUCLIDE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AREN MARIA RAMOS MONTENEG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AIQUE DIEGO DE ALMEID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KAIO DIOGO DE ALMEID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LYO CESAR BRANDA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LYANA JOVELINA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IO CESAR MARTINS CALHEI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IO CESAR DE ARAUJO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IO AUGUSTO ZORZAL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ULIANNE LOPES CORREI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YCE ARIANA DOS SANTO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UEL DE ALBUQUERQUE SOUZ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IVAN JOAQUIM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MAR FEITOSA PIMENTEL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VANDESON CORREI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TIAGO FERR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SEBASTIAO ARCANJ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RICARD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PASTOR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MARTIN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MARCO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LUIS BEZERRA DA SILVA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LUCAS VIANA VERC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JARBAS DOS SANTOS ALCANTAR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JAIRO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FERNANDO DO NASCIMENTO*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EDVALDO L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CLAUDI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CICERO VICENT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CICER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CARLOS DA SILV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BERNARD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AILTON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ADELSON DE MELO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SE ADAGNON MOREIRA LIM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RGE SANTOS TOR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RGE LUIZ DIAS CAMP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NATHAS LEVI MACIEL LIMA RAM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EL RODRIGUE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BSON PINHEIRO DE MORA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S ROCHA GALVAO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PAULO MOREIRA LIN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PAIXAO DA SILV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GUILHERME SILVA CABRAL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BOSCO RODRIGUES DE ALMEIDA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BEZERRA DE MELO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OAO ANTONIO ALVES 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HONAS WELLINGTON DA SILVA VICENT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ESSICA DANTAS ASSUNCA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EHOVANISSI DE ARAUJO REGO BAR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EFFERSON GONÇAL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SMYNE TENORI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RDEL BARROS DA FONSE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NIRA CORDEIRO DE FRAN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MESON MEL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MERSON SOUZA DA GRA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MERSON MACENA NUN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LISSON FERNANDES DE MESSIAS FARI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IRO FERREIRA DA COST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CKSON ROCHA DA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JABSON MENDONÇA MEL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ZAIAS ETELVINO DE SOU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ZABELLE MORGANA DE LIMA GUED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VANILDA INACI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TALO FRANCISCO DOS SANTO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SRAEL CARVALHO ROCH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SABELLE CRISTINA DOS SANTOS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GOR GOMES ALV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ICARO MYCHEL GOMES LEITE DE 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UGO SOARE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UGO MATHEUS TARGINO DE AZEV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ERCILIO JOSE DE ALENCAR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ENRIQUE SERGIO EMERY DE ANDRAD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ENRIQUE ARAUJO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HELDER SILVA MARANHAO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USTAVO SALGUEIRO DE AZEV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USTAVO FERREIR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LEYSON PEREIRA BORG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LEYBES RALDYSTONNE DOS SANTO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IZELIA MARIA DOS SANTOS SILVA**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IVANILDO LIMA DO NASCIMENTO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IRLAINE CUNH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ILVAN PORFIRIO DA SILVA N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ILVAN HENRIQUE SANTO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ERMANO DA PA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ENILSON FERREIR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A RIBEIRO BEZERRA BARELL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A DE FREITAS CAVALCANT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 RAMOS CARDOSO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 HENRIQUE DE OLIVEIRA ALV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 BEIRAO BRANDA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GABRIEL ARAUJO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RANCISCO GRECA CAVALCANTI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RANCISCO AIRTON BASTOS SILVA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LORISE FERREIRA DE LIMA GUIMARA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LAVIO ANDRE DE SOUZ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LAVIA SILVA BANDEIRA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ERNANDO JOSE RAMOS MACI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ERNANDO JOSE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ERNANDO JORGE OLIVEIR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ERNANDO GUILHERME DA GAMA ROMEI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ERNANDO ANTONIO DE SOUZA SOBRAL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ABRICIO LINS LOP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ABIO FARIAS DE ALMEIDA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ABIO ALVES DE OMEN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ABIANNA COSTA BEZERRA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FABIANA ARRUDA DE ALMEI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WERTTON SIMPLICIO NEV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VERTON FRANCISCO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VALDO OLIVEIRA SIMO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STERLLANY D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MILLY ESTEPHANY DE MELO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MANOEL ALVES DE OLIVEIRA MO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ISEU JULIAO NICACI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ICACIO CARDOSO DE FARI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IAS FERREIRA DE SOUZ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EXSANDRA MORONE ISAAC DE MAC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DON VITOR COSTA MELLO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BER CAIO ANTHONY CADETE LOP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LAENE BELARMIN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GBERTO ELSON DA SILVA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EDVALDO LOURENC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AGNER LIMA MARTIN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IVIANA MARTA NEV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IRGILIO RODRIGUE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ICTOR AUGUSTO AMORIM DOMARADZKI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ERISSIMO TADEU DA SILVA FILH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ANYELLE INGRID PER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ANESSA TENORIO DE CERQUEIRA ALBUQUERQU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ALNERITA MACHADO BEN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VALDECI DE JESU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UBIRAN JORGE SAMPAI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YAGO CESAR SILVA ATAID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IAGO ROBERTO XAVIER DE CAST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YAGO VANDERLEI TENORIO DE MAGALHA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OMAS ROBSON CAVALCANTE PORCIUNCUL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IAGO MOISES SANTO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IAGO MELO DE ALMEI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IAGO MARQUES FIGUER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AYS DA COSTA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AUAN KLEYTON FRAN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AMISIA VANINA CARNEIRO REGO BARROS P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ALLYANE MARIA SILVA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HAISE COSTA LISBO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ANIA RUBIA DA SILVA LAURENT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TAISE DE LIM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UENYA ROSE LEANDR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UELANE CRISTHIN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THEFANIE SILVA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OSTENES DA ROCHA CAVALCANT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ORAYA PEIXOTO CARDOSO DA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ILVIO BARROS DOS PRAZE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HYRLENE REGINA BARBOSA DE SOUZA ALMEI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HEILA CORREIA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ERGIO MARQUE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RALINY BEZERRA FRANÇ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RAHY DELANE LEMOS DE FRANÇA RIBEI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NDRO DE ASSIS SOA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NDERSON KLEYTON LEIT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MEA GOUVEIA ALBUQUERQUE DE SIQU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SAMARA EDUARD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UBIA DE OLIVEIRA FONSE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UBIA CRISTINE FERNANDES SILVA VASCONCEL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UAN RAMIREZ LIMEIRA SOA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SELI ALVE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SA LEA CAVALCANTE DE BARROS BRI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GERIO LEIT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DOLPHO ALVES MENDES MIRANDA PIMENTEL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BSON FELIPE VALERIO LISBO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BERTO SERGIO VI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OBERTO GUSTAVO MENEZES DE AMORIM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ISOMAR DE ALMEIDA DE GUSMA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ENATA COST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EIDE PEREIRA DA CRU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EGINALDO BARRO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YANE KELLY FALCAO GOI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UL BRUNO PALMEIRA DUARTE DA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PHAELLA KARLA MORAIS DO NASCIMEN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PHAEL DE FARIAS TAVA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NYELE SAMPAIO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NUZYA MAGALHAES DE CAST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MON PAULO FERNANDES BOMFIM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FAELA MAYA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RAFAEL ANTONIO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EDRO MIGUEL DE MORAES VI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EDRO HENRIQUE OLIVEIR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EDRO HENRIQUE FERREIRA MARTIN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ULO FELIPE OCRECIO GONÇALV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ULO DE TARCIO DA SILV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ULO CESAR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ULA GOMES SILVA PODSKALSKY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TRICIA ROCH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PATRICIA MENDONÇ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OTAVIO PEREIR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OMAR DE OLIVEIRA CHAGA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NERIVALDO PEDRO SILV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NATHAN GOMES FARIAS NERI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NADJANE LEITE DOS SANTOS TELL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YRIAN HELENA DE LIM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YCHELLA MARY DE ARAUJO QUEIRO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URILO DE MIRAN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ONICA SOLANG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RAGIR BARBOS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LLANE BARBOSA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GUEL FERREIRA GRANJ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CKAELLA ASSIS BULHOES PESSO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CHELE ROLIM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ICAEL RODRIGUES PAUL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ERILLANE DE ARAUJO FERNAND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ERCIA DARK BASTO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ENISE FARIAS DE ALMEID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ELQUESEDEQUE VIEIRA PEDROSA GOM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ELQUESEDEQUE BALBINO DA ROCH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YANNE DARLLA SILVA BRI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XWELL DOUGLAS LIM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THEUS HIELSON DA SILVA FELIX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THEUS GABRIEL MEDEIROS CIRIAC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TEUS DE ALBUQUERQUE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TEUS BEURLEN DE FRAN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TA SIMEIA ROSEN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TA ALICE DE LIMA MAIA NOBRE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O JOSE LIMA COSTA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O JORG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O FELIPE ALVE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O CICERO DO CARM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LIA GRAZIELE FELIX D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A ZENILDA SILVA PE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A MARILIA ALVES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A ISABEL DE MELO RIBEIR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A DE FATIMA MOU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IA ALDEAN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PAULO BRASILIANO FERNAND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JOSE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FELIPE GONZAG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ANDRE LEAO BARBOSA DE MACED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ANDRE DOS SANTOS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S ANDRE DE ALMEIDA QUEIRO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ONDES BRAGA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IO ROBERTO DOS SANTO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IO ANGELO RODRIGUES SIMO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IA SILVA DE MELO ARU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ELO STREHL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ELO DE OLIVEIRA SOUZ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RCEL MULLER SANTOS DE MENEZ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ICON LACERD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GNUM MARCELO VIRTUOSO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MADSON BRUNO CARDOSO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ZIA CAVALCANTE CAMPOS DE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WALTER DE OLIVEIRA 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SERGIO SANTOS DE SOU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GUSTAVO PASSOS FERR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GUSTAVO MONTEIRO CAMIL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FERREIRA DOS SANTOS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Z CARLOS BENITES LEAL**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IS ADRYLAN VIANA DA ROCH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IANE MARIA DOS SANTOS JERONIM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IANA NASCIMENT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IANA CAVALCANTE DE MELO SORIA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AS RODRIGUES SIMOES GOM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AS FRANCA DA PAZ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AS DE CASTRO NUNES FONSEC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AS AMORIM DE LIMA ARAUJ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CAS ALMEIDA CAVALCANTE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ANA FERREIRA DO NASCIMEN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ANA CAROLINA MESQUITA SANTOS LIM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UAN ADRIEN JAIRES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OURENCO BARROS AGUIAR JUNIOR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YLA CAROLYNE DA SILVA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UDJANIO BISP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LETICIA MARIA DIAS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YSAAC SERAFIM DI FLORENTIN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YGOR MENDES DE OLIVEIR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SON CANDIDO DOS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MA DE SOUZA GONÇALVES CALHEI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LYAN KAYRON DE MELO COST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LMAN DO PRADO MAYNART NE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LIANY NICOLE DE LIMA CORREI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ILLIAM ROBERT DA SILVA TAVARE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VERTON MATIAS DA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VERTON GUILHERME SANTOS SILV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SLLEY CORDOLINO SANT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SLEY MINEIRO DO NASCIMENT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NDY KARYNE INACIO MARTIN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LTON DE CASTRO BARBOSA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LLINGTON DA SILVA BASILIO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ELLINGTON ARAUJO DE BARROS</text:p>
          </table:table-cell>
          <table:table-cell table:style-name="ce_member" office:value-type="string">
            <text:p/>
          </table:table-cell>
        </table:table-row>
        <table:table-row>
          <table:table-cell table:style-name="ce_member" office:value-type="string">
            <text:p>WASHINGTON BARROS MENDONCA</text:p>
          </table:table-cell>
          <table:table-cell table:style-name="ce_member" office:value-type="string">
            <text:p/>
          </table:table-cell>
        </table:table-row>
        <table:table-row>
          <table:table-cell/>
        </table:table-row>
        <table:table-row table:style-name="ro_fonte">
          <table:table-cell table:style-name="ce_tnf" office:value-type="string">
            <text:p>Fonte: <text:line-break/>Senai - AL</text:p>
          </table:table-cell>
        </table:table-row>
        <table:table-row table:style-name="ro_notas">
          <table:table-cell table:style-name="ce_tnf" office:value-type="string">
            <text:p>Notas: <text:line-break/>* Empregado cedido com ônus. ** Empregado afastado por benefício previdenciário</text:p>
          </table:table-cell>
        </table:table-row>
        <table:table-row table:style-name="ro_analise">
          <table:table-cell table:style-name="ce_tnf" office:value-type="string">
            <text:p>Análise: </text:p>
          </table:table-cell>
        </table:table-row>
        <table:table-row>
          <table:table-cell table:style-name="ce_tnf" office:value-type="string">
            <text:p/>
          </table:table-cell>
        </table:table-row>
      </table:table>
    </office:spreadsheet>
  </office:body>
</office:document-content>
</file>