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automatic-styles>
    <style:style style:family="table" style:name="ta0">
      <style:table-properties table:display="true"/>
    </style:style>
    <style:style style:family="table-column" style:name="co0">
      <style:table-column-properties style:column-width="80mm"/>
    </style:style>
    <style:style style:family="table-column" style:name="co1">
      <style:table-column-properties style:column-width="32mm"/>
    </style:style>
    <style:style style:family="table-column" style:name="co2">
      <style:table-column-properties style:column-width="32mm"/>
    </style:style>
    <style:style style:family="table-column" style:name="co3">
      <style:table-column-properties style:column-width="32mm"/>
    </style:style>
    <style:style style:family="table-column" style:name="co4">
      <style:table-column-properties style:column-width="32mm"/>
    </style:style>
    <style:style style:family="table-column" style:name="co5">
      <style:table-column-properties style:column-width="32mm"/>
    </style:style>
    <style:style style:family="table-column" style:name="co6">
      <style:table-column-properties style:column-width="32mm"/>
    </style:style>
    <style:style style:family="table-column" style:name="co7">
      <style:table-column-properties style:column-width="32mm"/>
    </style:style>
    <style:style style:family="table-column" style:name="co8">
      <style:table-column-properties style:column-width="32mm"/>
    </style:style>
    <style:style style:family="table-column" style:name="co9">
      <style:table-column-properties style:column-width="32mm"/>
    </style:style>
    <style:style style:family="table-column" style:name="co10">
      <style:table-column-properties style:column-width="32mm"/>
    </style:style>
    <style:style style:family="table-column" style:name="co11">
      <style:table-column-properties style:column-width="32mm"/>
    </style:style>
    <style:style style:family="table-column" style:name="co12">
      <style:table-column-properties style:column-width="32mm"/>
    </style:style>
    <style:style style:family="table-column" style:name="co13">
      <style:table-column-properties style:column-width="32mm"/>
    </style:style>
    <style:style style:family="table-column" style:name="co14">
      <style:table-column-properties style:column-width="32mm"/>
    </style:style>
    <style:style style:family="table-column" style:name="co15">
      <style:table-column-properties style:column-width="32mm"/>
    </style:style>
    <style:style style:family="table-column" style:name="co16">
      <style:table-column-properties style:column-width="32mm"/>
    </style:style>
    <style:style style:family="table-column" style:name="co17">
      <style:table-column-properties style:column-width="32mm"/>
    </style:style>
    <style:style style:family="table-column" style:name="co18">
      <style:table-column-properties style:column-width="32mm"/>
    </style:style>
    <style:style style:family="table-column" style:name="co19">
      <style:table-column-properties style:column-width="32mm"/>
    </style:style>
    <style:style style:family="table-column" style:name="co20">
      <style:table-column-properties style:column-width="32mm"/>
    </style:style>
    <style:style style:family="table-column" style:name="co21">
      <style:table-column-properties style:column-width="32mm"/>
    </style:style>
    <style:style style:family="table-column" style:name="co22">
      <style:table-column-properties style:column-width="32mm"/>
    </style:style>
    <style:style style:family="table-column" style:name="co23">
      <style:table-column-properties style:column-width="32mm"/>
    </style:style>
    <style:style style:family="table-column" style:name="co24">
      <style:table-column-properties style:column-width="32mm"/>
    </style:style>
    <style:style style:family="table-cell" style:name="ce0">
      <style:table-cell-properties fo:background-color="#969696"/>
    </style:style>
    <style:style style:family="table-cell" style:name="ce1">
      <style:table-cell-properties fo:background-color="#969696"/>
    </style:style>
    <style:style style:family="table-cell" style:name="ce2">
      <style:table-cell-properties fo:background-color="#969696"/>
    </style:style>
    <style:style style:family="table-cell" style:name="ce3">
      <style:table-cell-properties fo:background-color="#969696"/>
    </style:style>
    <style:style style:family="table-cell" style:name="ce4">
      <style:table-cell-properties fo:background-color="#969696"/>
    </style:style>
    <style:style style:family="table-cell" style:name="ce5">
      <style:table-cell-properties fo:background-color="#969696"/>
    </style:style>
    <style:style style:family="table-cell" style:name="ce6">
      <style:table-cell-properties fo:background-color="#969696"/>
    </style:style>
    <style:style style:family="table-cell" style:name="ce7">
      <style:table-cell-properties fo:background-color="#969696"/>
    </style:style>
    <style:style style:family="table-cell" style:name="ce8">
      <style:table-cell-properties fo:background-color="#969696"/>
    </style:style>
    <style:style style:family="table-cell" style:name="ce9">
      <style:table-cell-properties fo:background-color="#969696"/>
    </style:style>
    <style:style style:family="table-cell" style:name="ce10">
      <style:table-cell-properties fo:background-color="#969696"/>
    </style:style>
    <style:style style:family="table-cell" style:name="ce11">
      <style:table-cell-properties fo:background-color="#969696"/>
    </style:style>
    <style:style style:family="table-cell" style:name="ce12">
      <style:table-cell-properties fo:background-color="#969696"/>
    </style:style>
    <style:style style:family="table-cell" style:name="ce13">
      <style:table-cell-properties fo:background-color="#969696"/>
    </style:style>
    <style:style style:family="table-cell" style:name="ce14">
      <style:table-cell-properties fo:background-color="#969696"/>
    </style:style>
    <style:style style:family="table-cell" style:name="ce15">
      <style:table-cell-properties fo:background-color="#969696"/>
    </style:style>
    <style:style style:family="table-cell" style:name="ce16">
      <style:table-cell-properties fo:background-color="#969696"/>
    </style:style>
    <style:style style:family="table-cell" style:name="ce17">
      <style:table-cell-properties fo:background-color="#969696"/>
    </style:style>
    <style:style style:family="table-cell" style:name="ce18">
      <style:table-cell-properties fo:background-color="#969696"/>
    </style:style>
    <style:style style:family="table-cell" style:name="ce19">
      <style:table-cell-properties fo:background-color="#969696"/>
    </style:style>
    <style:style style:family="table-cell" style:name="ce20">
      <style:table-cell-properties fo:background-color="#969696"/>
    </style:style>
    <style:style style:family="table-cell" style:name="ce21">
      <style:table-cell-properties fo:background-color="#969696"/>
    </style:style>
    <style:style style:family="table-cell" style:name="ce22">
      <style:table-cell-properties fo:background-color="#969696"/>
    </style:style>
    <style:style style:family="table-cell" style:name="ce23">
      <style:table-cell-properties fo:background-color="#969696"/>
    </style:style>
    <style:style style:family="table-cell" style:name="ce24">
      <style:table-cell-properties fo:background-color="#969696"/>
    </style:style>
  </office:automatic-styles>
  <office:body>
    <office:spreadsheet>
      <table:table table:style-name="ta0">
        <table:table-column table:style-name="co0"/>
        <table:table-column table:style-name="co1"/>
        <table:table-column table:style-name="co2"/>
        <table:table-column table:style-name="co3"/>
        <table:table-column table:style-name="co4"/>
        <table:table-column table:style-name="co5"/>
        <table:table-column table:style-name="co6"/>
        <table:table-column table:style-name="co7"/>
        <table:table-column table:style-name="co8"/>
        <table:table-column table:style-name="co9"/>
        <table:table-column table:style-name="co10"/>
        <table:table-column table:style-name="co11"/>
        <table:table-column table:style-name="co12"/>
        <table:table-column table:style-name="co13"/>
        <table:table-column table:style-name="co14"/>
        <table:table-column table:style-name="co15"/>
        <table:table-column table:style-name="co16"/>
        <table:table-column table:style-name="co17"/>
        <table:table-column table:style-name="co18"/>
        <table:table-column table:style-name="co19"/>
        <table:table-column table:style-name="co20"/>
        <table:table-column table:style-name="co21"/>
        <table:table-column table:style-name="co22"/>
        <table:table-column table:style-name="co23"/>
        <table:table-column table:style-name="co24"/>
        <table:table-row>
          <table:table-cell office:value-type="string">
            <text:p>Transparência SENAI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</table:table-row>
        <table:table-row>
          <table:table-cell office:value-type="string">
            <text:p>Data de Emissão</text:p>
          </table:table-cell>
          <table:table-cell office:value-type="string">
            <text:p>11/08/2026</text:p>
          </table:table-cell>
          <table:table-cell office:value-type="string">
            <text:p>03:53:45</text:p>
          </table:table-cell>
          <table:table-cell table:number-columns-repeated="22"/>
        </table:table-row>
        <table:table-row>
          <table:table-cell office:value-type="string">
            <text:p>Data de Publicação</text:p>
          </table:table-cell>
          <table:table-cell office:value-type="string">
            <text:p>03/01/2023</text:p>
          </table:table-cell>
          <table:table-cell office:value-type="string">
            <text:p>22:00:00</text:p>
          </table:table-cell>
          <table:table-cell table:number-columns-repeated="22"/>
        </table:table-row>
        <table:table-row>
          <table:table-cell table:number-columns-repeated="25"/>
        </table:table-row>
        <table:table-row>
          <table:table-cell office:value-type="string">
            <text:p>Contatos / Patrocínios - 2023</text:p>
          </table:table-cell>
          <table:table-cell table:number-columns-repeated="24"/>
        </table:table-row>
        <table:table-row>
          <table:table-cell office:value-type="string">
            <text:p>SENAI-AL</text:p>
          </table:table-cell>
          <table:table-cell table:number-columns-repeated="24"/>
        </table:table-row>
        <table:table-row>
          <table:table-cell table:number-columns-repeated="25"/>
        </table:table-row>
        <table:table-row>
          <table:table-cell office:value-type="string" table:style-name="ce0">
            <text:p>NÚMERO DO CONTRATO</text:p>
          </table:table-cell>
          <table:table-cell office:value-type="string" table:style-name="ce1">
            <text:p>NÚMERO DO PROCESSO</text:p>
          </table:table-cell>
          <table:table-cell office:value-type="string" table:style-name="ce2">
            <text:p>CONTRATANTES</text:p>
          </table:table-cell>
          <table:table-cell office:value-type="string" table:style-name="ce3">
            <text:p>DATA CONTRATO / RENOVAÇÃO</text:p>
          </table:table-cell>
          <table:table-cell office:value-type="string" table:style-name="ce4">
            <text:p>VIGÊNCIA</text:p>
          </table:table-cell>
          <table:table-cell office:value-type="string" table:style-name="ce5">
            <text:p>DATA FINAL</text:p>
          </table:table-cell>
          <table:table-cell office:value-type="string" table:style-name="ce6">
            <text:p>STATUS DO CONTRATO/RENOVAÇÃO</text:p>
          </table:table-cell>
          <table:table-cell office:value-type="string" table:style-name="ce7">
            <text:p>MODALIDADE</text:p>
          </table:table-cell>
          <table:table-cell office:value-type="string" table:style-name="ce8">
            <text:p>OBJETO</text:p>
          </table:table-cell>
          <table:table-cell office:value-type="string" table:style-name="ce9">
            <text:p>CATEGORIA</text:p>
          </table:table-cell>
          <table:table-cell office:value-type="string" table:style-name="ce10">
            <text:p>FORNECEDOR ESTRANGEIRO</text:p>
          </table:table-cell>
          <table:table-cell office:value-type="string" table:style-name="ce11">
            <text:p>CNPJ / CPF</text:p>
          </table:table-cell>
          <table:table-cell office:value-type="string" table:style-name="ce12">
            <text:p>RAZÃO SOCIAL / NOME</text:p>
          </table:table-cell>
          <table:table-cell office:value-type="string" table:style-name="ce13">
            <text:p>VALOR TOTAL DO CONTRATO (COM ADITIVOS QUANDO HOUVER)</text:p>
          </table:table-cell>
          <table:table-cell office:value-type="string" table:style-name="ce14">
            <text:p>VALOR PREVISTO DA PARTICIPAÇÃO DA ENTIDADE</text:p>
          </table:table-cell>
          <table:table-cell office:value-type="string" table:style-name="ce15">
            <text:p>PERCENTUAL PREVISTO DE PARTICIPAÇÃO DA ENTIDADE</text:p>
          </table:table-cell>
          <table:table-cell office:value-type="string" table:style-name="ce16">
            <text:p>VALOR EXECUTADO PELA ENTIDADE</text:p>
          </table:table-cell>
          <table:table-cell office:value-type="string" table:style-name="ce17">
            <text:p> CONTRAPARTIDAS DA PATROCINADA<text:s text:c="2"/>- PREVISTAS</text:p>
          </table:table-cell>
          <table:table-cell office:value-type="string" table:style-name="ce18">
            <text:p>CONTRAPARTIDAS DA PATROCINADA - REALIZADAS</text:p>
          </table:table-cell>
          <table:table-cell office:value-type="string" table:style-name="ce19">
            <text:p>HOUVE ADITIVO DE PREÇO?</text:p>
          </table:table-cell>
          <table:table-cell office:value-type="string" table:style-name="ce20">
            <text:p>VALOR DO(S) ADITIVO(S)</text:p>
          </table:table-cell>
          <table:table-cell office:value-type="string" table:style-name="ce21">
            <text:p>HOUVE ADITIVO DE PRAZO?</text:p>
          </table:table-cell>
          <table:table-cell office:value-type="string" table:style-name="ce22">
            <text:p>HOUVE ADITIVO DE ALTERAÇÃO QUALITATIVA DO OBJETO?</text:p>
          </table:table-cell>
          <table:table-cell office:value-type="string" table:style-name="ce23">
            <text:p>É ADITIVO DE RENOVAÇÃO?</text:p>
          </table:table-cell>
          <table:table-cell office:value-type="string" table:style-name="ce24">
            <text:p>OBSERVAÇÕES</text:p>
          </table:table-cell>
        </table:table-row>
        <table:table-row>
          <table:table-cell office:value-type="string">
            <text:p>Mesha_2022</text:p>
          </table:table-cell>
          <table:table-cell office:value-type="string">
            <text:p>1170466</text:p>
          </table:table-cell>
          <table:table-cell office:value-type="string">
            <text:p>Senai 100%</text:p>
          </table:table-cell>
          <table:table-cell office:value-type="string">
            <text:p>04/07/2022</text:p>
          </table:table-cell>
          <table:table-cell office:value-type="string">
            <text:p>12</text:p>
          </table:table-cell>
          <table:table-cell office:value-type="string">
            <text:p>04/07/2023</text:p>
          </table:table-cell>
          <table:table-cell office:value-type="string">
            <text:p>ENCERRADO</text:p>
          </table:table-cell>
          <table:table-cell office:value-type="string">
            <text:p>RLC - Concorrência</text:p>
          </table:table-cell>
          <table:table-cell office:value-type="string">
            <text:p>01 - Mais de uma categoria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10.771.790/0001-62</text:p>
          </table:table-cell>
          <table:table-cell office:value-type="string">
            <text:p>MESHA TECNOLOGIA E SISTEMAS LTDA</text:p>
          </table:table-cell>
          <table:table-cell office:value-type="string">
            <text:p>3.458.051,93</text:p>
          </table:table-cell>
          <table:table-cell office:value-type="string">
            <text:p>3.458.051,93</text:p>
          </table:table-cell>
          <table:table-cell office:value-type="string">
            <text:p>100,00%</text:p>
          </table:table-cell>
          <table:table-cell office:value-type="string">
            <text:p>3.458.051,93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0,00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/>
        </table:table-row>
        <table:table-row>
          <table:table-cell office:value-type="string">
            <text:p>UCHOA_2022</text:p>
          </table:table-cell>
          <table:table-cell office:value-type="string">
            <text:p>Conc. 001/2022</text:p>
          </table:table-cell>
          <table:table-cell office:value-type="string">
            <text:p>Senai 100%</text:p>
          </table:table-cell>
          <table:table-cell office:value-type="string">
            <text:p>30/05/2022</text:p>
          </table:table-cell>
          <table:table-cell office:value-type="string">
            <text:p>12</text:p>
          </table:table-cell>
          <table:table-cell office:value-type="string">
            <text:p>30/05/2023</text:p>
          </table:table-cell>
          <table:table-cell office:value-type="string">
            <text:p>ENCERRADO</text:p>
          </table:table-cell>
          <table:table-cell office:value-type="string">
            <text:p>RLC - Concorrência</text:p>
          </table:table-cell>
          <table:table-cell office:value-type="string">
            <text:p>01 - Mais de uma categoria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09.276.767/0001-12</text:p>
          </table:table-cell>
          <table:table-cell office:value-type="string">
            <text:p>UCHOA CONSTRUCOES LTDA</text:p>
          </table:table-cell>
          <table:table-cell office:value-type="string">
            <text:p>7.604.213,18</text:p>
          </table:table-cell>
          <table:table-cell office:value-type="string">
            <text:p>7.604.213,18</text:p>
          </table:table-cell>
          <table:table-cell office:value-type="string">
            <text:p>100,00%</text:p>
          </table:table-cell>
          <table:table-cell office:value-type="string">
            <text:p>3.026.603,12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SIM</text:p>
          </table:table-cell>
          <table:table-cell office:value-type="string">
            <text:p>R$ 608.348,39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/>
        </table:table-row>
        <table:table-row>
          <table:table-cell office:value-type="string">
            <text:p>Bradescosaude_2022</text:p>
          </table:table-cell>
          <table:table-cell office:value-type="string">
            <text:p>1141626</text:p>
          </table:table-cell>
          <table:table-cell office:value-type="string">
            <text:p>Sesi/Sesi: por número de funcionários</text:p>
          </table:table-cell>
          <table:table-cell office:value-type="string">
            <text:p>20/06/2022</text:p>
          </table:table-cell>
          <table:table-cell office:value-type="string">
            <text:p>24</text:p>
          </table:table-cell>
          <table:table-cell office:value-type="string">
            <text:p>20/06/2024</text:p>
          </table:table-cell>
          <table:table-cell office:value-type="string">
            <text:p>ENCERRADO</text:p>
          </table:table-cell>
          <table:table-cell office:value-type="string">
            <text:p>RLC - Pregão Presencial</text:p>
          </table:table-cell>
          <table:table-cell office:value-type="string">
            <text:p>40 - Outros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92.693.118/0001-60</text:p>
          </table:table-cell>
          <table:table-cell office:value-type="string">
            <text:p>BRADESCO SAUDE S/A</text:p>
          </table:table-cell>
          <table:table-cell office:value-type="string">
            <text:p>12.859.100,00</text:p>
          </table:table-cell>
          <table:table-cell office:value-type="string">
            <text:p>6.429.550,00</text:p>
          </table:table-cell>
          <table:table-cell office:value-type="string">
            <text:p>50,00%</text:p>
          </table:table-cell>
          <table:table-cell office:value-type="string">
            <text:p>1.878.243,81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SIM</text:p>
          </table:table-cell>
          <table:table-cell office:value-type="string">
            <text:p>R$ 2.588.700,00</text:p>
          </table:table-cell>
          <table:table-cell office:value-type="string">
            <text:p>SIM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/>
        </table:table-row>
        <table:table-row>
          <table:table-cell office:value-type="string">
            <text:p>Meyer_2020</text:p>
          </table:table-cell>
          <table:table-cell office:value-type="string">
            <text:p>535675</text:p>
          </table:table-cell>
          <table:table-cell office:value-type="string">
            <text:p>Sesi/Sesi: por equipamento instalado</text:p>
          </table:table-cell>
          <table:table-cell office:value-type="string">
            <text:p>08/10/2020</text:p>
          </table:table-cell>
          <table:table-cell office:value-type="string">
            <text:p>48</text:p>
          </table:table-cell>
          <table:table-cell office:value-type="string">
            <text:p>08/10/2024</text:p>
          </table:table-cell>
          <table:table-cell office:value-type="string">
            <text:p>ENCERRADO</text:p>
          </table:table-cell>
          <table:table-cell office:value-type="string">
            <text:p>RLC - Pregão Presencial</text:p>
          </table:table-cell>
          <table:table-cell office:value-type="string">
            <text:p>40 - Outros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01.199.931/0001-23</text:p>
          </table:table-cell>
          <table:table-cell office:value-type="string">
            <text:p>MEYER COMERCIO E SERVIÇO LTDA</text:p>
          </table:table-cell>
          <table:table-cell office:value-type="string">
            <text:p>2.475.000,00</text:p>
          </table:table-cell>
          <table:table-cell office:value-type="string">
            <text:p>1.587.999,76</text:p>
          </table:table-cell>
          <table:table-cell office:value-type="string">
            <text:p>64,16%</text:p>
          </table:table-cell>
          <table:table-cell office:value-type="string">
            <text:p>1.587.999,76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SIM</text:p>
          </table:table-cell>
          <table:table-cell office:value-type="string">
            <text:p>R$ 1.650.000,00</text:p>
          </table:table-cell>
          <table:table-cell office:value-type="string">
            <text:p>SIM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/>
        </table:table-row>
        <table:table-row>
          <table:table-cell office:value-type="string">
            <text:p>Greencard_2022</text:p>
          </table:table-cell>
          <table:table-cell office:value-type="string">
            <text:p>1146007</text:p>
          </table:table-cell>
          <table:table-cell office:value-type="string">
            <text:p>Sesi/Sesi: por número de funcionários</text:p>
          </table:table-cell>
          <table:table-cell office:value-type="string">
            <text:p>01/06/2022</text:p>
          </table:table-cell>
          <table:table-cell office:value-type="string">
            <text:p>12</text:p>
          </table:table-cell>
          <table:table-cell office:value-type="string">
            <text:p>01/06/2023</text:p>
          </table:table-cell>
          <table:table-cell office:value-type="string">
            <text:p>ENCERRADO</text:p>
          </table:table-cell>
          <table:table-cell office:value-type="string">
            <text:p>RLC - Concorrência</text:p>
          </table:table-cell>
          <table:table-cell office:value-type="string">
            <text:p>40 - Outros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92.559.830/0001-71</text:p>
          </table:table-cell>
          <table:table-cell office:value-type="string">
            <text:p>GREEN CARD S/A REFEIÇÃO COMERCIO E SERVIÇOS</text:p>
          </table:table-cell>
          <table:table-cell office:value-type="string">
            <text:p>1.494.785,98</text:p>
          </table:table-cell>
          <table:table-cell office:value-type="string">
            <text:p>1.494.785,98</text:p>
          </table:table-cell>
          <table:table-cell office:value-type="string">
            <text:p>100,00%</text:p>
          </table:table-cell>
          <table:table-cell office:value-type="string">
            <text:p>1.494.785,98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0,00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/>
        </table:table-row>
        <table:table-row>
          <table:table-cell office:value-type="string">
            <text:p>10453512-11438</text:p>
          </table:table-cell>
          <table:table-cell office:value-type="string">
            <text:p>1271534</text:p>
          </table:table-cell>
          <table:table-cell office:value-type="string">
            <text:p>Senai 100%</text:p>
          </table:table-cell>
          <table:table-cell office:value-type="string">
            <text:p>20/12/2022</text:p>
          </table:table-cell>
          <table:table-cell office:value-type="string">
            <text:p>3</text:p>
          </table:table-cell>
          <table:table-cell office:value-type="string">
            <text:p>20/03/2023</text:p>
          </table:table-cell>
          <table:table-cell office:value-type="string">
            <text:p>ENCERRADO</text:p>
          </table:table-cell>
          <table:table-cell office:value-type="string">
            <text:p>RLC - Concorrência</text:p>
          </table:table-cell>
          <table:table-cell office:value-type="string">
            <text:p>40 - Outros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07.085.308/0001-26</text:p>
          </table:table-cell>
          <table:table-cell office:value-type="string">
            <text:p>BARROS E MELO SERV. DE INST. E CONTRUÇOES LTDA ME</text:p>
          </table:table-cell>
          <table:table-cell office:value-type="string">
            <text:p>515.394,74</text:p>
          </table:table-cell>
          <table:table-cell office:value-type="string">
            <text:p>515.394,74</text:p>
          </table:table-cell>
          <table:table-cell office:value-type="string">
            <text:p>100,00%</text:p>
          </table:table-cell>
          <table:table-cell office:value-type="string">
            <text:p>515.394,74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0,00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/>
        </table:table-row>
        <table:table-row>
          <table:table-cell office:value-type="string">
            <text:p>TAL_2020</text:p>
          </table:table-cell>
          <table:table-cell office:value-type="string">
            <text:p>508510</text:p>
          </table:table-cell>
          <table:table-cell office:value-type="string">
            <text:p>Sesi 50%; Senai 50%</text:p>
          </table:table-cell>
          <table:table-cell office:value-type="string">
            <text:p>21/09/2020</text:p>
          </table:table-cell>
          <table:table-cell office:value-type="string">
            <text:p>48</text:p>
          </table:table-cell>
          <table:table-cell office:value-type="string">
            <text:p>21/09/2024</text:p>
          </table:table-cell>
          <table:table-cell office:value-type="string">
            <text:p>ENCERRADO</text:p>
          </table:table-cell>
          <table:table-cell office:value-type="string">
            <text:p>RLC - Concorrência</text:p>
          </table:table-cell>
          <table:table-cell office:value-type="string">
            <text:p>41 - Outros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08.448.300/0001-40</text:p>
          </table:table-cell>
          <table:table-cell office:value-type="string">
            <text:p>TAL PROPAGANDA</text:p>
          </table:table-cell>
          <table:table-cell office:value-type="string">
            <text:p>3.125.000,00</text:p>
          </table:table-cell>
          <table:table-cell office:value-type="string">
            <text:p>1.562.500,00</text:p>
          </table:table-cell>
          <table:table-cell office:value-type="string">
            <text:p>50,00%</text:p>
          </table:table-cell>
          <table:table-cell office:value-type="string">
            <text:p>432.403,01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SIM</text:p>
          </table:table-cell>
          <table:table-cell office:value-type="string">
            <text:p>R$ 625.000,00</text:p>
          </table:table-cell>
          <table:table-cell office:value-type="string">
            <text:p>SIM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/>
        </table:table-row>
        <table:table-row>
          <table:table-cell office:value-type="string">
            <text:p>wns_2020</text:p>
          </table:table-cell>
          <table:table-cell office:value-type="string">
            <text:p>554745</text:p>
          </table:table-cell>
          <table:table-cell office:value-type="string">
            <text:p>Sesi/Sesi: por posto de trabalho</text:p>
          </table:table-cell>
          <table:table-cell office:value-type="string">
            <text:p>15/02/2021</text:p>
          </table:table-cell>
          <table:table-cell office:value-type="string">
            <text:p>12</text:p>
          </table:table-cell>
          <table:table-cell office:value-type="string">
            <text:p>15/02/2022</text:p>
          </table:table-cell>
          <table:table-cell office:value-type="string">
            <text:p>ENCERRADO</text:p>
          </table:table-cell>
          <table:table-cell office:value-type="string">
            <text:p>RLC - Concorrência</text:p>
          </table:table-cell>
          <table:table-cell office:value-type="string">
            <text:p>42 - Outros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11.486.088/0001-10</text:p>
          </table:table-cell>
          <table:table-cell office:value-type="string">
            <text:p>WNS SERVICOS E LOCACOES LTDA</text:p>
          </table:table-cell>
          <table:table-cell office:value-type="string">
            <text:p>944.356,80</text:p>
          </table:table-cell>
          <table:table-cell office:value-type="string">
            <text:p>472.178,40</text:p>
          </table:table-cell>
          <table:table-cell office:value-type="string">
            <text:p>50,00%</text:p>
          </table:table-cell>
          <table:table-cell office:value-type="string">
            <text:p>379.170,96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0,00</text:p>
          </table:table-cell>
          <table:table-cell office:value-type="string">
            <text:p>SIM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/>
        </table:table-row>
        <table:table-row>
          <table:table-cell office:value-type="string">
            <text:p>DUCK_2020</text:p>
          </table:table-cell>
          <table:table-cell office:value-type="string">
            <text:p>508510</text:p>
          </table:table-cell>
          <table:table-cell office:value-type="string">
            <text:p>Sesi 50%; Senai 50%</text:p>
          </table:table-cell>
          <table:table-cell office:value-type="string">
            <text:p>21/09/2020</text:p>
          </table:table-cell>
          <table:table-cell office:value-type="string">
            <text:p>48</text:p>
          </table:table-cell>
          <table:table-cell office:value-type="string">
            <text:p>21/09/2024</text:p>
          </table:table-cell>
          <table:table-cell office:value-type="string">
            <text:p>ENCERRADO</text:p>
          </table:table-cell>
          <table:table-cell office:value-type="string">
            <text:p>RLC - Concorrência</text:p>
          </table:table-cell>
          <table:table-cell office:value-type="string">
            <text:p>43 - Outros</text:p>
          </table:table-cell>
          <table:table-cell office:value-type="string">
            <text:p>-</text:p>
          </table:table-cell>
          <table:table-cell office:value-type="string">
            <text:p>NAO</text:p>
          </table:table-cell>
          <table:table-cell office:value-type="string">
            <text:p>07.090.801/0001-34</text:p>
          </table:table-cell>
          <table:table-cell office:value-type="string">
            <text:p>DUCK COMUNICACAO INTEGRADA LTDA</text:p>
          </table:table-cell>
          <table:table-cell office:value-type="string">
            <text:p>3.125.000,00</text:p>
          </table:table-cell>
          <table:table-cell office:value-type="string">
            <text:p>1.562.500,00</text:p>
          </table:table-cell>
          <table:table-cell office:value-type="string">
            <text:p>50,00%</text:p>
          </table:table-cell>
          <table:table-cell office:value-type="string">
            <text:p>273.748,66</text:p>
          </table:table-cell>
          <table:table-cell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SIM</text:p>
          </table:table-cell>
          <table:table-cell office:value-type="string">
            <text:p>R$ 625.000,00</text:p>
          </table:table-cell>
          <table:table-cell office:value-type="string">
            <text:p>SIM</text:p>
          </table:table-cell>
          <table:table-cell office:value-type="string">
            <text:p>NAO</text:p>
          </table:table-cell>
          <table:table-cell office:value-type="string">
            <text:p>NAO</text:p>
          </table:table-cell>
          <table:table-cell/>
        </table:table-row>
        <table:table-row table:number-rows-repeated="2">
          <table:table-cell table:number-columns-repeated="25"/>
        </table:table-row>
        <table:table-row>
          <table:table-cell office:value-type="string">
            <text:p>Fonte: Senai - AL</text:p>
          </table:table-cell>
          <table:table-cell table:number-columns-repeated="24"/>
        </table:table-row>
        <table:table-row>
          <table:table-cell table:number-columns-repeated="25"/>
        </table:table-row>
        <table:table-row>
          <table:table-cell office:value-type="string">
            <text:p>Notas: --</text:p>
          </table:table-cell>
          <table:table-cell table:number-columns-repeated="24"/>
        </table:table-row>
        <table:table-row table:number-rows-repeated="5">
          <table:table-cell table:number-columns-repeated="2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styles/>
  <office:automatic-styles/>
  <office:master-styles/>
</office:document-styles>
</file>

<file path=meta.xml><?xml version="1.0" encoding="utf-8"?>
<office:document-meta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meta>
    <meta:generator>jOpenDocument/1.3</meta:generator>
  </office:meta>
</office:document-meta>
</file>