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automatic-styles>
    <style:style style:family="table" style:name="ta0">
      <style:table-properties table:display="true"/>
    </style:style>
    <style:style style:family="table-column" style:name="co0">
      <style:table-column-properties style:column-width="1282.5mm"/>
    </style:style>
    <style:style style:family="table-column" style:name="co1">
      <style:table-column-properties style:column-width="25.0mm"/>
    </style:style>
    <style:style style:family="table-column" style:name="co2">
      <style:table-column-properties style:column-width="30.0mm"/>
    </style:style>
    <style:style style:family="table-cell" style:name="ce0">
      <style:table-cell-properties fo:background-color="#C0C0C0"/>
    </style:style>
    <style:style style:family="table-cell" style:name="ce1">
      <style:table-cell-properties fo:background-color="#C0C0C0"/>
    </style:style>
    <style:style style:family="table-cell" style:name="ce2">
      <style:table-cell-properties fo:background-color="#C0C0C0"/>
    </style:style>
    <style:style style:family="table-cell" style:name="ce3">
      <style:table-cell-properties fo:background-color="#C0C0C0"/>
    </style:style>
    <style:style style:family="table-column" style:name="co3">
      <style:table-column-properties style:column-width="317.5mm"/>
    </style:style>
    <style:style style:family="table-cell" style:name="ce4">
      <style:table-cell-properties fo:background-color="#C0C0C0"/>
    </style:style>
    <style:style style:family="table-column" style:name="co4">
      <style:table-column-properties style:column-width="52.5mm"/>
    </style:style>
    <style:style style:family="table-cell" style:name="ce5">
      <style:table-cell-properties fo:background-color="#C0C0C0"/>
    </style:style>
    <style:style style:family="table-column" style:name="co5">
      <style:table-column-properties style:column-width="87.5mm"/>
    </style:style>
    <style:style style:family="table-cell" style:name="ce6">
      <style:table-cell-properties fo:background-color="#C0C0C0"/>
    </style:style>
    <style:style style:family="table-column" style:name="co6">
      <style:table-column-properties style:column-width="312.5mm"/>
    </style:style>
    <style:style style:family="table-cell" style:name="ce7">
      <style:table-cell-properties fo:background-color="#C0C0C0"/>
    </style:style>
    <style:style style:family="table-column" style:name="co7">
      <style:table-column-properties style:column-width="1075.0mm"/>
    </style:style>
    <style:style style:family="table-cell" style:name="ce8">
      <style:table-cell-properties fo:background-color="#C0C0C0"/>
    </style:style>
    <style:style style:family="table-column" style:name="co8">
      <style:table-column-properties style:column-width="810.0mm"/>
    </style:style>
    <style:style style:family="table-cell" style:name="ce9">
      <style:table-cell-properties fo:background-color="#C0C0C0"/>
    </style:style>
    <style:style style:family="table-column" style:name="co9">
      <style:table-column-properties style:column-width="185.0mm"/>
    </style:style>
    <style:style style:family="table-cell" style:name="ce10">
      <style:table-cell-properties fo:background-color="#C0C0C0"/>
    </style:style>
    <style:style style:family="table-column" style:name="co10">
      <style:table-column-properties style:column-width="50.0mm"/>
    </style:style>
    <style:style style:family="table-cell" style:name="ce11">
      <style:table-cell-properties fo:background-color="#C0C0C0"/>
    </style:style>
    <style:style style:family="table-column" style:name="co11">
      <style:table-column-properties style:column-width="55.0mm"/>
    </style:style>
    <style:style style:family="table-cell" style:name="ce12">
      <style:table-cell-properties fo:background-color="#C0C0C0"/>
    </style:style>
    <style:style style:family="table-column" style:name="co12">
      <style:table-column-properties style:column-width="62.5mm"/>
    </style:style>
    <style:style style:family="table-cell" style:name="ce13">
      <style:table-cell-properties fo:background-color="#C0C0C0"/>
    </style:style>
    <style:style style:family="table-column" style:name="co13">
      <style:table-column-properties style:column-width="42.5mm"/>
    </style:style>
    <style:style style:family="table-cell" style:name="ce14">
      <style:table-cell-properties fo:background-color="#C0C0C0"/>
    </style:style>
    <style:style style:family="table-column" style:name="co14">
      <style:table-column-properties style:column-width="27.5mm"/>
    </style:style>
    <style:style style:family="table-cell" style:name="ce15">
      <style:table-cell-properties fo:background-color="#C0C0C0"/>
    </style:style>
    <style:style style:family="table-column" style:name="co15">
      <style:table-column-properties style:column-width="30.0mm"/>
    </style:style>
    <style:style style:family="table-cell" style:name="ce16">
      <style:table-cell-properties fo:background-color="#C0C0C0"/>
    </style:style>
    <style:style style:family="table-column" style:name="co16">
      <style:table-column-properties style:column-width="30.0mm"/>
    </style:style>
  </office:automatic-styles>
  <office:body>
    <office:spreadsheet>
      <table:table table:style-name="ta0">
        <table:table-column table:style-name="co0"/>
        <table:table-column table:style-name="co1"/>
        <table:table-column table:style-name="co2"/>
        <table:table-column table:style-name="co3"/>
        <table:table-column table:style-name="co4"/>
        <table:table-column table:style-name="co5"/>
        <table:table-column table:style-name="co6"/>
        <table:table-column table:style-name="co7"/>
        <table:table-column table:style-name="co8"/>
        <table:table-column table:style-name="co9"/>
        <table:table-column table:style-name="co10"/>
        <table:table-column table:style-name="co11"/>
        <table:table-column table:style-name="co12"/>
        <table:table-column table:style-name="co13"/>
        <table:table-column table:style-name="co14"/>
        <table:table-column table:style-name="co15"/>
        <table:table-column table:style-name="co16"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>
            <text:p>TRANSPARÊNCIA SENAI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</table:table-row>
        <table:table-row>
          <table:table-cell office:value-type="string">
            <text:p>Data de Emissão: </text:p>
          </table:table-cell>
          <table:table-cell office:value-type="string">
            <text:p>11/08/2026</text:p>
          </table:table-cell>
          <table:table-cell office:value-type="string">
            <text:p>03:54:33</text:p>
          </table:table-cell>
          <table:table-cell table:number-columns-repeated="39"/>
        </table:table-row>
        <table:table-row>
          <table:table-cell office:value-type="string">
            <text:p>Data de Publicação: </text:p>
          </table:table-cell>
          <table:table-cell office:value-type="string">
            <text:p>23/02/2024</text:p>
          </table:table-cell>
          <table:table-cell office:value-type="string">
            <text:p>12:00:00</text:p>
          </table:table-cell>
          <table:table-cell table:number-columns-repeated="39"/>
        </table:table-row>
        <table:table-row>
          <table:table-cell table:number-columns-repeated="42"/>
        </table:table-row>
        <table:table-row>
          <table:table-cell office:value-type="string">
            <text:p>Planejamento Estratégico Sistêmico - 2023</text:p>
          </table:table-cell>
          <table:table-cell table:number-columns-repeated="41"/>
        </table:table-row>
        <table:table-row>
          <table:table-cell office:value-type="string">
            <text:p>SENAI-AL</text:p>
          </table:table-cell>
          <table:table-cell table:number-columns-repeated="41"/>
        </table:table-row>
        <table:table-row>
          <table:table-cell office:value-type="string" table:style-name="ce0">
            <text:p>ENTIDADE</text:p>
          </table:table-cell>
          <table:table-cell office:value-type="string" table:style-name="ce1">
            <text:p>DR</text:p>
          </table:table-cell>
          <table:table-cell office:value-type="string" table:style-name="ce2">
            <text:p>N° INDICADOR</text:p>
          </table:table-cell>
          <table:table-cell office:value-type="string" table:style-name="ce3">
            <text:p>NOME INDICADOR</text:p>
          </table:table-cell>
          <table:table-cell office:value-type="string" table:style-name="ce4">
            <text:p>PERSPECTIVA</text:p>
          </table:table-cell>
          <table:table-cell office:value-type="string" table:style-name="ce5">
            <text:p>FOCO DE ATUAÇÃO</text:p>
          </table:table-cell>
          <table:table-cell office:value-type="string" table:style-name="ce6">
            <text:p>OBJETIVO ESTRATÉGICO</text:p>
          </table:table-cell>
          <table:table-cell office:value-type="string" table:style-name="ce7">
            <text:p>DESCRIÇÃO OBJETIVO</text:p>
          </table:table-cell>
          <table:table-cell office:value-type="string" table:style-name="ce8">
            <text:p>FÓRMULA DE CÁLCULO</text:p>
          </table:table-cell>
          <table:table-cell office:value-type="string" table:style-name="ce9">
            <text:p>FONTE</text:p>
          </table:table-cell>
          <table:table-cell office:value-type="string" table:style-name="ce10">
            <text:p>UNIDADE DE MEDIDA</text:p>
          </table:table-cell>
          <table:table-cell office:value-type="string" table:style-name="ce11">
            <text:p>ACUMULAÇÃO</text:p>
          </table:table-cell>
          <table:table-cell office:value-type="string" table:style-name="ce12">
            <text:p>PERIODICIDADE DE APURAÇÃO</text:p>
          </table:table-cell>
          <table:table-cell office:value-type="string" table:style-name="ce13">
            <text:p>POLARIDADE</text:p>
          </table:table-cell>
          <table:table-cell office:value-type="string" table:style-name="ce14">
            <text:p>META</text:p>
          </table:table-cell>
          <table:table-cell office:value-type="string" table:style-name="ce15">
            <text:p>REALIZADO</text:p>
          </table:table-cell>
          <table:table-cell office:value-type="string" table:style-name="ce16">
            <text:p>% REALIZAÇÃO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1.1</text:p>
          </table:table-cell>
          <table:table-cell office:value-type="string">
            <text:p>Percentual de pessoas que avaliam (percepção) a instituição como "ótima" ou "boa" em sua contribuição para o trabalho do futuro</text:p>
          </table:table-cell>
          <table:table-cell office:value-type="string">
            <text:p>Clientes</text:p>
          </table:table-cell>
          <table:table-cell office:value-type="string">
            <text:p>Aumento da percepção de valor</text:p>
          </table:table-cell>
          <table:table-cell office:value-type="string">
            <text:p>Elevar a percepção de valor da sociedade e, em especial, da indústria sobre a contribuição do SENAI para o futuro do trabalho</text:p>
          </table:table-cell>
          <table:table-cell office:value-type="string">
            <text:p>Fortalecer a excelência da marca SENAI por meio da ampliação do atendimento aos trabalhadores, empresas industriais e sociedade na prestação de serviços em: educação profissional e superior e tecnologia e inovação.</text:p>
          </table:table-cell>
          <table:table-cell office:value-type="string">
            <text:p>(Número de pessoas que avaliam a instituição como “ótima” ou “boa” em sua contribuição para o trabalho do futuro / Número total de pessoas pesquisadas)*100</text:p>
          </table:table-cell>
          <table:table-cell office:value-type="string">
            <text:p>Pesquisa</text:p>
          </table:table-cell>
          <table:table-cell office:value-type="string">
            <text:p>Percentual (%)</text:p>
          </table:table-cell>
          <table:table-cell office:value-type="string">
            <text:p>Não acumulado</text:p>
          </table:table-cell>
          <table:table-cell office:value-type="string">
            <text:p>Anual</text:p>
          </table:table-cell>
          <table:table-cell office:value-type="string">
            <text:p>(+) Maior, melhor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1.2</text:p>
          </table:table-cell>
          <table:table-cell office:value-type="string">
            <text:p>Percentual de indústrias atendidas satisfeitas com o SENAI¹</text:p>
          </table:table-cell>
          <table:table-cell office:value-type="string">
            <text:p>Clientes</text:p>
          </table:table-cell>
          <table:table-cell office:value-type="string">
            <text:p>Aumento da percepção de valor</text:p>
          </table:table-cell>
          <table:table-cell office:value-type="string">
            <text:p>Elevar a percepção de valor da sociedade e, em especial, da indústria sobre a contribuição do SENAI para o futuro do trabalho</text:p>
          </table:table-cell>
          <table:table-cell office:value-type="string">
            <text:p>Fortalecer a excelência da marca SENAI por meio da ampliação do atendimento aos trabalhadores, empresas industriais e sociedade na prestação de serviços em: educação profissional e superior e tecnologia e inovação.</text:p>
          </table:table-cell>
          <table:table-cell office:value-type="string">
            <text:p>[(Quantidade de empresas industriais atendidas no ano vigente satisfeitas com o SENAI) / (Quantidade de empresas industriais atendidas pelo SENAI no ano vigente)]*100</text:p>
          </table:table-cell>
          <table:table-cell office:value-type="string">
            <text:p>Pesquisa</text:p>
          </table:table-cell>
          <table:table-cell office:value-type="string">
            <text:p>Percentual (%)</text:p>
          </table:table-cell>
          <table:table-cell office:value-type="string">
            <text:p>Não acumulado</text:p>
          </table:table-cell>
          <table:table-cell office:value-type="string">
            <text:p>Anual</text:p>
          </table:table-cell>
          <table:table-cell office:value-type="string">
            <text:p>(+) Maior, melhor</text:p>
          </table:table-cell>
          <table:table-cell office:value-type="string">
            <text:p>89,4%</text:p>
          </table:table-cell>
          <table:table-cell office:value-type="string">
            <text:p>96,8%</text:p>
          </table:table-cell>
          <table:table-cell office:value-type="string">
            <text:p>108,18%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2.0</text:p>
          </table:table-cell>
          <table:table-cell office:value-type="string">
            <text:p>Indústrias que atestam a contribuição do SENAI para o trabalho do futuro</text:p>
          </table:table-cell>
          <table:table-cell office:value-type="string">
            <text:p>Clientes</text:p>
          </table:table-cell>
          <table:table-cell office:value-type="string">
            <text:p>Aumento da percepção de valor</text:p>
          </table:table-cell>
          <table:table-cell office:value-type="string">
            <text:p>Ser a referência da indústria em educação profissional e superior para o trabalho do futuro</text:p>
          </table:table-cell>
          <table:table-cell office:value-type="string">
            <text:p>Verificar a posição do SENAI junto às indústrias enquanto instituição mais conhecida para a educação profissional e superior de trabalhadores com foco no trabalho do futuro.</text:p>
          </table:table-cell>
          <table:table-cell office:value-type="string">
            <text:p>(Total de indústrias que considera o SENAI como a Instituição mais conhecida para educação profissional e superior) / (Total de indústrias pesquisadas) *100</text:p>
          </table:table-cell>
          <table:table-cell office:value-type="string">
            <text:p>Pesquisa "Top of Mind e Posicionamento“</text:p>
          </table:table-cell>
          <table:table-cell office:value-type="string">
            <text:p>Percentual (%)</text:p>
          </table:table-cell>
          <table:table-cell office:value-type="string">
            <text:p>Não acumulado</text:p>
          </table:table-cell>
          <table:table-cell office:value-type="string">
            <text:p>Anual</text:p>
          </table:table-cell>
          <table:table-cell office:value-type="string">
            <text:p>(+) Maior, melhor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3.1</text:p>
          </table:table-cell>
          <table:table-cell office:value-type="string">
            <text:p>Número de projetos ativos de pesquisa aplicada</text:p>
          </table:table-cell>
          <table:table-cell office:value-type="string">
            <text:p>Clientes</text:p>
          </table:table-cell>
          <table:table-cell office:value-type="string">
            <text:p>Aumento da percepção de valor</text:p>
          </table:table-cell>
          <table:table-cell office:value-type="string">
            <text:p>Contribuir para a modernização e o aumento da competitividade da indústria com tecnologia e inovação</text:p>
          </table:table-cell>
          <table:table-cell office:value-type="string">
            <text:p>Garantir o atendimento às indústrias por meio dos serviços de inovação e tecnologia, consolidando o SENAI como o principal parceiro na oferta e execução de soluções que contribuam diretamente nos resultados das empresas atendidas.</text:p>
          </table:table-cell>
          <table:table-cell office:value-type="string">
            <text:p>(Somatório de número de projetos ativos nos Institutos SENAI de Inovação, considerando contratados, em execução e ou concluídos no ano, com valor superior a R$ 30 mil)</text:p>
          </table:table-cell>
          <table:table-cell office:value-type="string">
            <text:p>Solução Integradora</text:p>
          </table:table-cell>
          <table:table-cell office:value-type="string">
            <text:p>Quantidade (unidade)</text:p>
          </table:table-cell>
          <table:table-cell office:value-type="string">
            <text:p>Valores acumulados</text:p>
          </table:table-cell>
          <table:table-cell office:value-type="string">
            <text:p>Trimestral</text:p>
          </table:table-cell>
          <table:table-cell office:value-type="string">
            <text:p>(+) Maior, melhor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3.2</text:p>
          </table:table-cell>
          <table:table-cell office:value-type="string">
            <text:p>Número de serviços tecnológicos prestados</text:p>
          </table:table-cell>
          <table:table-cell office:value-type="string">
            <text:p>Clientes</text:p>
          </table:table-cell>
          <table:table-cell office:value-type="string">
            <text:p>Aumento da percepção de valor</text:p>
          </table:table-cell>
          <table:table-cell office:value-type="string">
            <text:p>Contribuir para a modernização e o aumento da competitividade da indústria com tecnologia e inovação</text:p>
          </table:table-cell>
          <table:table-cell office:value-type="string">
            <text:p>Garantir o atendimento às indústrias por meio dos serviços de inovação e tecnologia, consolidando o SENAI como o principal parceiro na oferta e execução de soluções que contribuam diretamente nos resultados das empresas atendidas.</text:p>
          </table:table-cell>
          <table:table-cell office:value-type="string">
            <text:p>(Somatório de número de serviços tecnológicos prestados à Indústria, considerando contratados, em execução ou concluídos no ano)</text:p>
          </table:table-cell>
          <table:table-cell office:value-type="string">
            <text:p>Solução Integradora</text:p>
          </table:table-cell>
          <table:table-cell office:value-type="string">
            <text:p>Quantidade (unidade)</text:p>
          </table:table-cell>
          <table:table-cell office:value-type="string">
            <text:p>Valores acumulados</text:p>
          </table:table-cell>
          <table:table-cell office:value-type="string">
            <text:p>Trimestral</text:p>
          </table:table-cell>
          <table:table-cell office:value-type="string">
            <text:p>(+) Maior, melhor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4.0</text:p>
          </table:table-cell>
          <table:table-cell office:value-type="string">
            <text:p>Percentual de recursos destinados às atividades-fim</text:p>
          </table:table-cell>
          <table:table-cell office:value-type="string">
            <text:p>Financeira</text:p>
          </table:table-cell>
          <table:table-cell office:value-type="string">
            <text:p>Destinação estratégica dos recursos</text:p>
          </table:table-cell>
          <table:table-cell office:value-type="string">
            <text:p>Aumentar a aplicação de recursos<text:s text:c="2"/>atividade-fim</text:p>
          </table:table-cell>
          <table:table-cell office:value-type="string">
            <text:p>Presevar a alocação de recursos às atividades fim para, em conjunto com a ampliação da eficiência da gestão, alcançar a máxima eficiência, eficácia e efetividade no cumprimento da missão do SENAI.</text:p>
          </table:table-cell>
          <table:table-cell office:value-type="string">
            <text:p>(Despesa total das atividades-fim / Despesa total líquida)*100</text:p>
          </table:table-cell>
          <table:table-cell office:value-type="string">
            <text:p>Protheus</text:p>
          </table:table-cell>
          <table:table-cell office:value-type="string">
            <text:p>Percentual (%)</text:p>
          </table:table-cell>
          <table:table-cell office:value-type="string">
            <text:p>Valores acumulados</text:p>
          </table:table-cell>
          <table:table-cell office:value-type="string">
            <text:p>Mensal</text:p>
          </table:table-cell>
          <table:table-cell office:value-type="string">
            <text:p>(+) Maior, melhor</text:p>
          </table:table-cell>
          <table:table-cell office:value-type="string">
            <text:p>85,9%</text:p>
          </table:table-cell>
          <table:table-cell office:value-type="string">
            <text:p>86,3%</text:p>
          </table:table-cell>
          <table:table-cell office:value-type="string">
            <text:p>100,48%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5.0</text:p>
          </table:table-cell>
          <table:table-cell office:value-type="string">
            <text:p>Expansão das receitas de serviços e convênios²</text:p>
          </table:table-cell>
          <table:table-cell office:value-type="string">
            <text:p>Financeira</text:p>
          </table:table-cell>
          <table:table-cell office:value-type="string">
            <text:p>Destinação estratégica dos recursos</text:p>
          </table:table-cell>
          <table:table-cell office:value-type="string">
            <text:p>Ampliar receitas de serviços</text:p>
          </table:table-cell>
          <table:table-cell office:value-type="string">
            <text:p>Crescer de forma sustentável requer o direcionamento institucional para a entrega de produtos e serviços de qualidade e valor agregado, para a melhoria recorrente da eficiência da gestão e para a ampliação do atendimento e da produtividade dos recursos que a empresa possui. Como consequência dessas ações, alcançamos a expansão da receita de serviços, que nos permite gerar mais e melhores resultados para a indústria brasileira.</text:p>
          </table:table-cell>
          <table:table-cell office:value-type="string">
            <text:p>(Somatório da Receita de serviços e convênios no ano vigente) - (Somatório da Receita de serviços e convênios realizadas em 2022)</text:p>
          </table:table-cell>
          <table:table-cell office:value-type="string">
            <text:p>Protheus</text:p>
          </table:table-cell>
          <table:table-cell office:value-type="string">
            <text:p>R$</text:p>
          </table:table-cell>
          <table:table-cell office:value-type="string">
            <text:p>Valores acumulados</text:p>
          </table:table-cell>
          <table:table-cell office:value-type="string">
            <text:p>Mensal</text:p>
          </table:table-cell>
          <table:table-cell office:value-type="string">
            <text:p>(+) Maior, melhor</text:p>
          </table:table-cell>
          <table:table-cell office:value-type="string">
            <text:p>3.985.091,1</text:p>
          </table:table-cell>
          <table:table-cell office:value-type="string">
            <text:p>10.848.287,5</text:p>
          </table:table-cell>
          <table:table-cell office:value-type="string">
            <text:p>272,22%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6.0</text:p>
          </table:table-cell>
          <table:table-cell office:value-type="string">
            <text:p>Expansão de matrículas em cursos técnicos </text:p>
          </table:table-cell>
          <table:table-cell office:value-type="string">
            <text:p>Processos Internos</text:p>
          </table:table-cell>
          <table:table-cell office:value-type="string">
            <text:p>Ampliação do atendimento</text:p>
          </table:table-cell>
          <table:table-cell office:value-type="string">
            <text:p>Ampliar a oferta de Educação Profissional Técnica de nível médio, incluindo aprendizagem técnica</text:p>
          </table:table-cell>
          <table:table-cell office:value-type="string">
            <text:p>Expandir a atuação do SENAI em educação profissional técnica de nível médio por meio da ampliação da oferta de cursos técnicos, cursos de aprendizagem técnica e cursos do Itinerário de formação técnica e profissional do Ensino Médio, visando a elevação do nível de complexidade da formação profissional dos trabalhadores.</text:p>
          </table:table-cell>
          <table:table-cell office:value-type="string">
            <text:p>Quantidade de matrículas de cursos técnicos de nível médio no ano vigente</text:p>
          </table:table-cell>
          <table:table-cell office:value-type="string">
            <text:p>Solução Integradora</text:p>
          </table:table-cell>
          <table:table-cell office:value-type="string">
            <text:p>Valores absolutos</text:p>
          </table:table-cell>
          <table:table-cell office:value-type="string">
            <text:p>Valores acumulados</text:p>
          </table:table-cell>
          <table:table-cell office:value-type="string">
            <text:p>Trimestral</text:p>
          </table:table-cell>
          <table:table-cell office:value-type="string">
            <text:p>(+) Maior, melhor</text:p>
          </table:table-cell>
          <table:table-cell office:value-type="string">
            <text:p>1.620</text:p>
          </table:table-cell>
          <table:table-cell office:value-type="string">
            <text:p>2.410</text:p>
          </table:table-cell>
          <table:table-cell office:value-type="string">
            <text:p>148,73%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7.0</text:p>
          </table:table-cell>
          <table:table-cell office:value-type="string">
            <text:p>Expansão de matrículas com programas customizados de formação continuada</text:p>
          </table:table-cell>
          <table:table-cell office:value-type="string">
            <text:p>Processos Internos</text:p>
          </table:table-cell>
          <table:table-cell office:value-type="string">
            <text:p>Ampliação do atendimento</text:p>
          </table:table-cell>
          <table:table-cell office:value-type="string">
            <text:p>Ampliar a oferta de programas customizados de formação continuada</text:p>
          </table:table-cell>
          <table:table-cell office:value-type="string">
            <text:p>Desenvolver programas de formação continuada aderentes às demandas específicas das empresas industriais de forma a contribuir com o aumento da sua produtividade e competitividade.</text:p>
          </table:table-cell>
          <table:table-cell office:value-type="string">
            <text:p>[(Quantidade de matrículas com programas customizados de formação continuada no ano vigente) / (Total de matrículas com programas customizados de formação continuada no ano anterior) -1] *100</text:p>
          </table:table-cell>
          <table:table-cell office:value-type="string">
            <text:p>Solução Integradora</text:p>
          </table:table-cell>
          <table:table-cell office:value-type="string">
            <text:p>Percentual (%)</text:p>
          </table:table-cell>
          <table:table-cell office:value-type="string">
            <text:p>Valores acumulados</text:p>
          </table:table-cell>
          <table:table-cell office:value-type="string">
            <text:p>Trimestral</text:p>
          </table:table-cell>
          <table:table-cell office:value-type="string">
            <text:p>(+) Maior, melhor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8.1</text:p>
          </table:table-cell>
          <table:table-cell office:value-type="string">
            <text:p>Empresas industriais atendidas por projetos de P&amp;D,I</text:p>
          </table:table-cell>
          <table:table-cell office:value-type="string">
            <text:p>Processos Internos</text:p>
          </table:table-cell>
          <table:table-cell office:value-type="string">
            <text:p>Ampliação do atendimento</text:p>
          </table:table-cell>
          <table:table-cell office:value-type="string">
            <text:p>Ampliar o atendimento com pesquisa aplicada e serviços tecnológicos</text:p>
          </table:table-cell>
          <table:table-cell office:value-type="string">
            <text:p>Expandir a atuação do SENAI em Inovação e Tecnologia visando consolidar o SENAI como principal provedor de serviços por empresas industriais</text:p>
          </table:table-cell>
          <table:table-cell office:value-type="string">
            <text:p>(Somatório do número de empresas industriais atendidas por meio de projetos de P&amp;D,I pela rede de Institutos SENAI de Inovação, considerando contratados, em execução ou concluídos no ano)</text:p>
          </table:table-cell>
          <table:table-cell office:value-type="string">
            <text:p>Solução Integradora</text:p>
          </table:table-cell>
          <table:table-cell office:value-type="string">
            <text:p>Quantidade (unidade)</text:p>
          </table:table-cell>
          <table:table-cell office:value-type="string">
            <text:p>Valores acumulados</text:p>
          </table:table-cell>
          <table:table-cell office:value-type="string">
            <text:p>Trimestral</text:p>
          </table:table-cell>
          <table:table-cell office:value-type="string">
            <text:p>(+) Maior, melhor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8.2</text:p>
          </table:table-cell>
          <table:table-cell office:value-type="string">
            <text:p>Empresas industriais atendidas por serviços tecnológicos</text:p>
          </table:table-cell>
          <table:table-cell office:value-type="string">
            <text:p>Processos Internos</text:p>
          </table:table-cell>
          <table:table-cell office:value-type="string">
            <text:p>Ampliação do atendimento</text:p>
          </table:table-cell>
          <table:table-cell office:value-type="string">
            <text:p>Ampliar o atendimento com pesquisa aplicada e serviços tecnológicos</text:p>
          </table:table-cell>
          <table:table-cell office:value-type="string">
            <text:p>Expandir a atuação do SENAI em Inovação e Tecnologia visando consolidar o SENAI como principal provedor de serviços por empresas industriais</text:p>
          </table:table-cell>
          <table:table-cell office:value-type="string">
            <text:p>(Somatório do número de empresas industriais atendidas por meio de serviços tecnológicos prestados, considerando contratados, em execução ou concluídos no ano)</text:p>
          </table:table-cell>
          <table:table-cell office:value-type="string">
            <text:p>Solução Integradora</text:p>
          </table:table-cell>
          <table:table-cell office:value-type="string">
            <text:p>Quantidade (unidade)</text:p>
          </table:table-cell>
          <table:table-cell office:value-type="string">
            <text:p>Valores acumulados</text:p>
          </table:table-cell>
          <table:table-cell office:value-type="string">
            <text:p>Trimestral</text:p>
          </table:table-cell>
          <table:table-cell office:value-type="string">
            <text:p>(+) Maior, melhor</text:p>
          </table:table-cell>
          <table:table-cell office:value-type="string">
            <text:p>198</text:p>
          </table:table-cell>
          <table:table-cell office:value-type="string">
            <text:p>358</text:p>
          </table:table-cell>
          <table:table-cell office:value-type="string">
            <text:p>180,81%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9.0</text:p>
          </table:table-cell>
          <table:table-cell office:value-type="string">
            <text:p>Índice de implantação de novas tecnologias educacionais</text:p>
          </table:table-cell>
          <table:table-cell office:value-type="string">
            <text:p>Processos Internos</text:p>
          </table:table-cell>
          <table:table-cell office:value-type="string">
            <text:p>Soluções de valor agregado</text:p>
          </table:table-cell>
          <table:table-cell office:value-type="string">
            <text:p>Acelerar a implantação de novas tecnologias educacionais</text:p>
          </table:table-cell>
          <table:table-cell office:value-type="string">
            <text:p>Ampliar a utilização das novas tecnologias educacionais visando a melhoria da qualidade do processo de ensino e de aprendizagem e a redução de custos.</text:p>
          </table:table-cell>
          <table:table-cell office:value-type="string">
            <text:p>(Quantidade de tecnologias implantadas nas escolas dos DRs) / (Quantidade de tecnologias desenvolvidas pelo SENAI DN e disponibilizadas para implantação pelo SENAI DR em suas escolas)</text:p>
          </table:table-cell>
          <table:table-cell office:value-type="string">
            <text:p>SUEPS</text:p>
          </table:table-cell>
          <table:table-cell office:value-type="string">
            <text:p>Percentual (%)</text:p>
          </table:table-cell>
          <table:table-cell office:value-type="string">
            <text:p>Valores acumulados</text:p>
          </table:table-cell>
          <table:table-cell office:value-type="string">
            <text:p>Semestral</text:p>
          </table:table-cell>
          <table:table-cell office:value-type="string">
            <text:p>(+) Maior, melhor</text:p>
          </table:table-cell>
          <table:table-cell office:value-type="string">
            <text:p>40,0%</text:p>
          </table:table-cell>
          <table:table-cell office:value-type="string">
            <text:p>100,0%</text:p>
          </table:table-cell>
          <table:table-cell office:value-type="string">
            <text:p>250,00%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10.0</text:p>
          </table:table-cell>
          <table:table-cell office:value-type="string">
            <text:p>Escolas com o SENAI + Digital implantado</text:p>
          </table:table-cell>
          <table:table-cell office:value-type="string">
            <text:p>Processos Internos</text:p>
          </table:table-cell>
          <table:table-cell office:value-type="string">
            <text:p>Soluções de valor agregado</text:p>
          </table:table-cell>
          <table:table-cell office:value-type="string">
            <text:p>Promover a transformação digital na educação profissional</text:p>
          </table:table-cell>
          <table:table-cell office:value-type="string">
            <text:p>Realizar a transformação digital nas escolas do SENAI por meio da implantação de ações de infraestruta, processo e cultura definidas no Programa SENAI + Digital. </text:p>
          </table:table-cell>
          <table:table-cell office:value-type="string">
            <text:p>(Número de escolas com o SENAI + digital implantado / Número de escolas SENAI) *100</text:p>
          </table:table-cell>
          <table:table-cell office:value-type="string">
            <text:p>SUEPS</text:p>
          </table:table-cell>
          <table:table-cell office:value-type="string">
            <text:p>Percentual (%)</text:p>
          </table:table-cell>
          <table:table-cell office:value-type="string">
            <text:p>Valores não acumulados</text:p>
          </table:table-cell>
          <table:table-cell office:value-type="string">
            <text:p>Anual</text:p>
          </table:table-cell>
          <table:table-cell office:value-type="string">
            <text:p>(+) Maior, melhor</text:p>
          </table:table-cell>
          <table:table-cell office:value-type="string">
            <text:p>50,0%</text:p>
          </table:table-cell>
          <table:table-cell office:value-type="string">
            <text:p>100,0%</text:p>
          </table:table-cell>
          <table:table-cell office:value-type="string">
            <text:p>200,00%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11.1</text:p>
          </table:table-cell>
          <table:table-cell office:value-type="string">
            <text:p>Índice de alinhamento dos itinerários formativos</text:p>
          </table:table-cell>
          <table:table-cell office:value-type="string">
            <text:p>Processos Internos</text:p>
          </table:table-cell>
          <table:table-cell office:value-type="string">
            <text:p>Soluções de valor agregado</text:p>
          </table:table-cell>
          <table:table-cell office:value-type="string">
            <text:p>Incorporar tendências industriais e do mundo do trabalho</text:p>
          </table:table-cell>
          <table:table-cell office:value-type="string">
            <text:p>Atualizar os perfis profissionais dentro das respectivas áreas tecnológicas do Itinerário Formativo incorporando as tendências industriais e do mundo do trabalho para garantir a oferta educacional aderente às demanda na indústria.</text:p>
          </table:table-cell>
          <table:table-cell office:value-type="string">
            <text:p>(Número de cursos técnicos dos itinerários formativos com matrícula / Total de cursos técnicos com matrícula)</text:p>
          </table:table-cell>
          <table:table-cell office:value-type="string">
            <text:p>Solução Integradora</text:p>
          </table:table-cell>
          <table:table-cell office:value-type="string">
            <text:p>Percentual (%)</text:p>
          </table:table-cell>
          <table:table-cell office:value-type="string">
            <text:p>Valores acumulados</text:p>
          </table:table-cell>
          <table:table-cell office:value-type="string">
            <text:p>Semestral</text:p>
          </table:table-cell>
          <table:table-cell office:value-type="string">
            <text:p>(+) Maior, melhor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11.2</text:p>
          </table:table-cell>
          <table:table-cell office:value-type="string">
            <text:p>Institutos SENAI de Inovação elegíveis que aderiram ao mecanismo de desenvolvimento de competências</text:p>
          </table:table-cell>
          <table:table-cell office:value-type="string">
            <text:p>Processos Internos</text:p>
          </table:table-cell>
          <table:table-cell office:value-type="string">
            <text:p>Soluções de valor agregado</text:p>
          </table:table-cell>
          <table:table-cell office:value-type="string">
            <text:p>Incorporar tendências industriais e do mundo do trabalho</text:p>
          </table:table-cell>
          <table:table-cell office:value-type="string">
            <text:p>Garantir o desenvolvimento de novas competências aos Institutos SENAI de Inovação, incorporando as tendências mundiais para oferta aderente às demandas na indústria.</text:p>
          </table:table-cell>
          <table:table-cell office:value-type="string">
            <text:p>(Número de Institutos SENAI de Inovação que aderiram ao mecanismo de desenvolvimento de novas competências / Total de Institutos SENAI de Inovação) *100</text:p>
          </table:table-cell>
          <table:table-cell office:value-type="string">
            <text:p>UNITEC</text:p>
          </table:table-cell>
          <table:table-cell office:value-type="string">
            <text:p>Percentual (%)</text:p>
          </table:table-cell>
          <table:table-cell office:value-type="string">
            <text:p>Valores não acumulados</text:p>
          </table:table-cell>
          <table:table-cell office:value-type="string">
            <text:p>Anual</text:p>
          </table:table-cell>
          <table:table-cell office:value-type="string">
            <text:p>(+) Maior, melhor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12.0</text:p>
          </table:table-cell>
          <table:table-cell office:value-type="string">
            <text:p>Instituições de ensino superior do SENAI que implantaram o modelo de educação superior inovador</text:p>
          </table:table-cell>
          <table:table-cell office:value-type="string">
            <text:p>Processos Internos</text:p>
          </table:table-cell>
          <table:table-cell office:value-type="string">
            <text:p>Soluções de valor agregado</text:p>
          </table:table-cell>
          <table:table-cell office:value-type="string">
            <text:p>Implantar modelo de educação superior inovador</text:p>
          </table:table-cell>
          <table:table-cell office:value-type="string">
            <text:p>Disponibilizar para adesão e implantação o modelo de educação superior inovador para as Instituição de Ensino Superior (IES)/polos do SENAI que viabiliza a oferta de cursos aderentes às demandas industriais.</text:p>
          </table:table-cell>
          <table:table-cell office:value-type="string">
            <text:p>(Número de instituições de ensino superior/polos do SENAI que implataram ao modelo de educação superior inovador / Total de instituições de ensino superior/polo do SENAI) *100</text:p>
          </table:table-cell>
          <table:table-cell office:value-type="string">
            <text:p>SUEPS</text:p>
          </table:table-cell>
          <table:table-cell office:value-type="string">
            <text:p>Percentual (%)</text:p>
          </table:table-cell>
          <table:table-cell office:value-type="string">
            <text:p>Valores acumulados</text:p>
          </table:table-cell>
          <table:table-cell office:value-type="string">
            <text:p>Anual</text:p>
          </table:table-cell>
          <table:table-cell office:value-type="string">
            <text:p>(+) Maior, melhor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13.0</text:p>
          </table:table-cell>
          <table:table-cell office:value-type="string">
            <text:p>Serviços prestados por meio das plataformas do SENAI</text:p>
          </table:table-cell>
          <table:table-cell office:value-type="string">
            <text:p>Processos Internos</text:p>
          </table:table-cell>
          <table:table-cell office:value-type="string">
            <text:p>Soluções de valor agregado</text:p>
          </table:table-cell>
          <table:table-cell office:value-type="string">
            <text:p>Consolidar modelo de operação nacional em plataforma digital única</text:p>
          </table:table-cell>
          <table:table-cell office:value-type="string">
            <text:p>Digitalizar a oferta de Educação Profissional e Superior e de Tecnologia e Inovação em plataforma digital única com vistas a favorecer as possibilidades de atendimento e a consolidação de um posicionamento sistêmico junto aos clientes. </text:p>
          </table:table-cell>
          <table:table-cell office:value-type="string">
            <text:p>Número de serviços contratados decorrentes das plataformas (matrículas + serviços STI) / Total de serviços contratados pelos DRs (matrículas + serviços STI) *100</text:p>
          </table:table-cell>
          <table:table-cell office:value-type="string">
            <text:p>Marketplace e Solução Integradora</text:p>
          </table:table-cell>
          <table:table-cell office:value-type="string">
            <text:p>Percentual (%)</text:p>
          </table:table-cell>
          <table:table-cell office:value-type="string">
            <text:p>Valores acumulados</text:p>
          </table:table-cell>
          <table:table-cell office:value-type="string">
            <text:p>Trimestral</text:p>
          </table:table-cell>
          <table:table-cell office:value-type="string">
            <text:p>(+) Maior, melhor</text:p>
          </table:table-cell>
          <table:table-cell office:value-type="string">
            <text:p>3,0%</text:p>
          </table:table-cell>
          <table:table-cell office:value-type="string">
            <text:p>2,4%</text:p>
          </table:table-cell>
          <table:table-cell office:value-type="string">
            <text:p>81,30%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14.0</text:p>
          </table:table-cell>
          <table:table-cell office:value-type="string">
            <text:p>Aumento de produtividade das empresas atendidas por programas de produtividade industrial</text:p>
          </table:table-cell>
          <table:table-cell office:value-type="string">
            <text:p>Processos Internos</text:p>
          </table:table-cell>
          <table:table-cell office:value-type="string">
            <text:p>Soluções de valor agregado</text:p>
          </table:table-cell>
          <table:table-cell office:value-type="string">
            <text:p>Implantar modelo de excelência em consultoria para aumento da produtividade</text:p>
          </table:table-cell>
          <table:table-cell office:value-type="string">
            <text:p>Desenvolver, testar e aplicar metodologias transformadoras do processo produtivo em empresas industriais de forma a garantir resultados reais na melhoria da produtividade das linhas de produção.</text:p>
          </table:table-cell>
          <table:table-cell office:value-type="string">
            <text:p>[(Produtividade média das empresas atendidas logo após a conclusão do projeto - Produtividade média das empresas atendidas antes do projeto) / Produtividade média das empresas atendidas antes do projeto]</text:p>
          </table:table-cell>
          <table:table-cell office:value-type="string">
            <text:p>SGT</text:p>
          </table:table-cell>
          <table:table-cell office:value-type="string">
            <text:p>Percentual (%)</text:p>
          </table:table-cell>
          <table:table-cell office:value-type="string">
            <text:p>Valores não acumulados</text:p>
          </table:table-cell>
          <table:table-cell office:value-type="string">
            <text:p>Trimestral</text:p>
          </table:table-cell>
          <table:table-cell office:value-type="string">
            <text:p>(+) Maior, melhor</text:p>
          </table:table-cell>
          <table:table-cell office:value-type="string">
            <text:p>20,0%</text:p>
          </table:table-cell>
          <table:table-cell office:value-type="string">
            <text:p>30,1%</text:p>
          </table:table-cell>
          <table:table-cell office:value-type="string">
            <text:p>150,30%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15.0</text:p>
          </table:table-cell>
          <table:table-cell office:value-type="string">
            <text:p>Percentual de aderência às metas relativas aos indicadores do programa de eficiência de gestão</text:p>
          </table:table-cell>
          <table:table-cell office:value-type="string">
            <text:p>Gestão e Conhecimento</text:p>
          </table:table-cell>
          <table:table-cell office:value-type="string">
            <text:p>Integridade sistêmica</text:p>
          </table:table-cell>
          <table:table-cell office:value-type="string">
            <text:p>Elevar a eficiência da gestão aos padrões sistêmicos pactuados</text:p>
          </table:table-cell>
          <table:table-cell office:value-type="string">
            <text:p>Promover a geração do conhecimento, novas práticas de gestão, padronização de técnicas e processos e a otimização de recursos e competências, contribuindo para elevação da eficiência e para a redução das assimetrias de resultados sistêmicos.</text:p>
          </table:table-cell>
          <table:table-cell office:value-type="string">
            <text:p>[(Somatório do número de indicadores que alcançaram a meta de eficiência operacional, aplicáveis a cada DR) / (Somatório do<text:s text:c="2"/>número de indicadores aplicáveis a cada DR)] *100</text:p>
          </table:table-cell>
          <table:table-cell office:value-type="string">
            <text:p>SCG</text:p>
          </table:table-cell>
          <table:table-cell office:value-type="string">
            <text:p>Percentual (%)</text:p>
          </table:table-cell>
          <table:table-cell office:value-type="string">
            <text:p>Valores não acumulados</text:p>
          </table:table-cell>
          <table:table-cell office:value-type="string">
            <text:p>Anual</text:p>
          </table:table-cell>
          <table:table-cell office:value-type="string">
            <text:p>(+) Maior, melhor</text:p>
          </table:table-cell>
          <table:table-cell office:value-type="string">
            <text:p>80,0%</text:p>
          </table:table-cell>
          <table:table-cell office:value-type="string">
            <text:p>91,7%</text:p>
          </table:table-cell>
          <table:table-cell office:value-type="string">
            <text:p>114,58%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16.0</text:p>
          </table:table-cell>
          <table:table-cell office:value-type="string">
            <text:p>Índice de conformidade às diretrizes institucionais de transparência do SENAI</text:p>
          </table:table-cell>
          <table:table-cell office:value-type="string">
            <text:p>Gestão e Conhecimento</text:p>
          </table:table-cell>
          <table:table-cell office:value-type="string">
            <text:p>Integridade sistêmica</text:p>
          </table:table-cell>
          <table:table-cell office:value-type="string">
            <text:p>Fortalecer a transparência promovendo a divulgação de informações sobre a gestão</text:p>
          </table:table-cell>
          <table:table-cell office:value-type="string">
            <text:p>Utilizar de boas práticas de transparência para disseminar e facilitar o acesso às informações institucionais, contribuindo para aumentar o conhecimento e o interesse da indústria e da sociedade sobre os resultados do SESI/SENAI.</text:p>
          </table:table-cell>
          <table:table-cell office:value-type="string">
            <text:p>((Quantidade de itens atendidos do conjunto de compromissos pactuados para o exercício + Quantidade de itens publicados conforme periodicidade estabelecida)/ (Total de itens atendidos do conjunto de compromissos pactuados para o exercício + Total de itens previstos para publicação conforme periodicidade estabelecida)) *100</text:p>
          </table:table-cell>
          <table:table-cell office:value-type="string">
            <text:p>Relatório de Monitoramento de Transparência aplicado em todas as Entidades</text:p>
          </table:table-cell>
          <table:table-cell office:value-type="string">
            <text:p>Percentual (%)</text:p>
          </table:table-cell>
          <table:table-cell office:value-type="string">
            <text:p>Valores acumulados</text:p>
          </table:table-cell>
          <table:table-cell office:value-type="string">
            <text:p>Trimestral</text:p>
          </table:table-cell>
          <table:table-cell office:value-type="string">
            <text:p>(+) Maior, melhor</text:p>
          </table:table-cell>
          <table:table-cell office:value-type="string">
            <text:p>100,0%</text:p>
          </table:table-cell>
          <table:table-cell office:value-type="string">
            <text:p>82,04%</text:p>
          </table:table-cell>
          <table:table-cell office:value-type="string">
            <text:p>82,04%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17.0</text:p>
          </table:table-cell>
          <table:table-cell office:value-type="string">
            <text:p>Média de horas de capacitação por colaborador concluídas nas ações de educação corporativa (Unindústria)</text:p>
          </table:table-cell>
          <table:table-cell office:value-type="string">
            <text:p>Gestão e Conhecimento</text:p>
          </table:table-cell>
          <table:table-cell office:value-type="string">
            <text:p>Desenvolvimento de competências</text:p>
          </table:table-cell>
          <table:table-cell office:value-type="string">
            <text:p>Desenvolver e gerir competências essenciais ao negócio</text:p>
          </table:table-cell>
          <table:table-cell office:value-type="string">
            <text:p>Promover o desenvolvimento de competências técnicas e comportamentais dos empregados, necessárias ao bom desempenho dos programas nacionais e daqueles vinculados às diretrizes estratégicas sistêmicas, contrubuindo para redução de assimetrias, conceitos e aplicações tecnológicas.</text:p>
          </table:table-cell>
          <table:table-cell office:value-type="string">
            <text:p>(Número de horas de capacitação realizadas pelos empregados / Total de empregados do DR)</text:p>
          </table:table-cell>
          <table:table-cell office:value-type="string">
            <text:p>Unindústria</text:p>
          </table:table-cell>
          <table:table-cell office:value-type="string">
            <text:p>Horas/Colaborador</text:p>
          </table:table-cell>
          <table:table-cell office:value-type="string">
            <text:p>Valores acumulados</text:p>
          </table:table-cell>
          <table:table-cell office:value-type="string">
            <text:p>Mensal</text:p>
          </table:table-cell>
          <table:table-cell office:value-type="string">
            <text:p>(+) Maior, melhor</text:p>
          </table:table-cell>
          <table:table-cell office:value-type="string">
            <text:p>40,0</text:p>
          </table:table-cell>
          <table:table-cell office:value-type="string">
            <text:p>62,2</text:p>
          </table:table-cell>
          <table:table-cell office:value-type="string">
            <text:p>155,60%</text:p>
          </table:table-cell>
          <table:table-cell table:number-columns-repeated="25"/>
        </table:table-row>
        <table:table-row>
          <table:table-cell office:value-type="string">
            <text:p>SENAI</text:p>
          </table:table-cell>
          <table:table-cell office:value-type="string">
            <text:p>SENAI-AL</text:p>
          </table:table-cell>
          <table:table-cell office:value-type="string">
            <text:p>18.0</text:p>
          </table:table-cell>
          <table:table-cell office:value-type="string">
            <text:p>Índice de maturidade em tecnologias digitais do Departamento Regional </text:p>
          </table:table-cell>
          <table:table-cell office:value-type="string">
            <text:p>Gestão e Conhecimento</text:p>
          </table:table-cell>
          <table:table-cell office:value-type="string">
            <text:p>Desenvolvimento de competências</text:p>
          </table:table-cell>
          <table:table-cell office:value-type="string">
            <text:p>Atualizar a infraestrutura de tecnologias digitais para a prestação de serviços</text:p>
          </table:table-cell>
          <table:table-cell office:value-type="string">
            <text:p>Garantir a utilização de ferramental tecnológico e digital promovam a execução dos negócios sistêmicos e estratégicos e que possibilitem a rastreabilidade e confiabilidade dos dados, ampliando a capacidade de gestão.</text:p>
          </table:table-cell>
          <table:table-cell office:value-type="string">
            <text:p>Nível de maturidade em tecnologias digitais do Regional</text:p>
          </table:table-cell>
          <table:table-cell office:value-type="string">
            <text:p>Questionário</text:p>
          </table:table-cell>
          <table:table-cell office:value-type="string">
            <text:p>N/D</text:p>
          </table:table-cell>
          <table:table-cell office:value-type="string">
            <text:p>N/D</text:p>
          </table:table-cell>
          <table:table-cell office:value-type="string">
            <text:p>Anual</text:p>
          </table:table-cell>
          <table:table-cell office:value-type="string">
            <text:p>(+) Maior, melhor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table:number-columns-repeated="25"/>
        </table:table-row>
        <table:table-row>
          <table:table-cell table:number-columns-repeated="42"/>
        </table:table-row>
        <table:table-row>
          <table:table-cell office:value-type="string">
            <text:p>Fonte: SENAI</text:p>
          </table:table-cell>
          <table:table-cell table:number-columns-repeated="41"/>
        </table:table-row>
        <table:table-row>
          <table:table-cell office:value-type="string">
            <text:p>Nota: (1) O resultado apresentado considera o limite superior do intervalo de confiança calculado a partir da obtenção da margem de erro da pesquisa amostral. <text:line-break/><text:line-break/>(2) Meta repactuada em 2023 considerando o incremento em relação ao resultado do exercício de 2022. O incremento pactuado pelo regional considerou expurgo dos valores referentes a um contrato realizado em 2022, dado a relevância desse contrato no resultado do regional no exercício de 2022 e a previsão de descontinuidade para os exercícios posteriores</text:p>
          </table:table-cell>
          <table:table-cell table:number-columns-repeated="41"/>
        </table:table-row>
        <table:table-row table:number-rows-repeated="11">
          <table:table-cell table:number-columns-repeated="4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styles/>
  <office:automatic-styles/>
  <office:master-styles/>
</office:document-styles>
</file>

<file path=meta.xml><?xml version="1.0" encoding="utf-8"?>
<office:document-meta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meta>
    <meta:generator>jOpenDocument/1.3</meta:generator>
  </office:meta>
</office:document-meta>
</file>